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style:vertical-align="automatic" fo:wrap-option="wrap"/>
    </style:style>
    <style:style style:name="co1" style:family="table-column">
      <style:table-column-properties fo:break-before="auto" style:column-width="4.40972222222222cm"/>
    </style:style>
    <style:style style:name="co2" style:family="table-column">
      <style:table-column-properties fo:break-before="auto" style:column-width="5.13291666666667cm"/>
    </style:style>
    <style:style style:name="co3" style:family="table-column">
      <style:table-column-properties fo:break-before="auto" style:column-width="3.05152777777778cm"/>
    </style:style>
    <style:style style:name="co4" style:family="table-column">
      <style:table-column-properties fo:break-before="auto" style:column-width="13.4055555555556cm"/>
    </style:style>
    <style:style style:name="co5" style:family="table-column">
      <style:table-column-properties fo:break-before="auto" style:column-width="3.77472222222222cm"/>
    </style:style>
    <style:style style:name="co6" style:family="table-column">
      <style:table-column-properties fo:break-before="auto" style:column-width="24.7297222222222cm"/>
    </style:style>
    <style:style style:name="co7" style:family="table-column">
      <style:table-column-properties fo:break-before="auto" style:column-width="3.88055555555556cm"/>
    </style:style>
    <style:style style:name="co8" style:family="table-column">
      <style:table-column-properties fo:break-before="auto" style:column-width="23.9359722222222cm"/>
    </style:style>
    <style:style style:name="co9" style:family="table-column">
      <style:table-column-properties fo:break-before="auto" style:column-width="3.70416666666667cm"/>
    </style:style>
    <style:style style:name="co10" style:family="table-column">
      <style:table-column-properties fo:break-before="auto" style:column-width="4.26861111111111cm"/>
    </style:style>
    <style:style style:name="co11" style:family="table-column">
      <style:table-column-properties fo:break-before="auto" style:column-width="1.69333333333333cm"/>
    </style:style>
    <style:style style:name="co12" style:family="table-column">
      <style:table-column-properties fo:break-before="auto" style:column-width="13.6348611111111cm"/>
    </style:style>
    <style:style style:name="co13" style:family="table-column">
      <style:table-column-properties fo:break-before="auto" style:column-width="24.8179166666667cm"/>
    </style:style>
    <style:style style:name="co14" style:family="table-column">
      <style:table-column-properties fo:break-before="auto" style:column-width="22.8070833333333cm"/>
    </style:style>
    <style:style style:name="co15" style:family="table-column">
      <style:table-column-properties fo:break-before="auto" style:column-width="27.78125cm"/>
    </style:style>
    <style:style style:name="co16" style:family="table-column">
      <style:table-column-properties fo:break-before="auto" style:column-width="3.59833333333333cm"/>
    </style:style>
    <style:style style:name="co17" style:family="table-column">
      <style:table-column-properties fo:break-before="auto" style:column-width="20.8491666666667cm"/>
    </style:style>
    <style:style style:name="co18" style:family="table-column">
      <style:table-column-properties fo:break-before="auto" style:column-width="24.92375cm"/>
    </style:style>
    <style:style style:name="co19" style:family="table-column">
      <style:table-column-properties fo:break-before="auto" style:column-width="3.96875cm"/>
    </style:style>
    <style:style style:name="co20" style:family="table-column">
      <style:table-column-properties fo:break-before="auto" style:column-width="21.5018055555556cm"/>
    </style:style>
    <style:style style:name="ro1" style:family="table-row">
      <style:table-row-properties style:row-height="14.5pt" style:use-optimal-row-height="true" fo:break-before="auto"/>
    </style:style>
    <style:style style:name="ro2" style:family="table-row">
      <style:table-row-properties style:row-height="1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Entidades_privadas"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méritos académicos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9" table:style-name="ro1">
          <table:table-cell table:number-columns-repeated="16384"/>
        </table:table-row>
      </table:table>
      <table:table table:name="Organizaciones_empresariales" table:style-name="ta1">
        <table:table-column table:style-name="co1" table:default-cell-style-name="ce1"/>
        <table:table-column table:style-name="co2" table:default-cell-style-name="ce1"/>
        <table:table-column table:style-name="co3" table:default-cell-style-name="ce1"/>
        <table:table-column table:style-name="co12" table:default-cell-style-name="ce1"/>
        <table:table-column table:style-name="co5" table:default-cell-style-name="ce1"/>
        <table:table-column table:style-name="co13" table:default-cell-style-name="ce1"/>
        <table:table-column table:style-name="co7" table:default-cell-style-name="ce1"/>
        <table:table-column table:style-name="co14"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méritos académicos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8" table:style-name="ro1">
          <table:table-cell table:number-columns-repeated="16384"/>
        </table:table-row>
      </table:table>
      <table:table table:name="Partidos_políticos" table:style-name="ta1">
        <table:table-column table:style-name="co1" table:default-cell-style-name="ce1"/>
        <table:table-column table:style-name="co2" table:default-cell-style-name="ce1"/>
        <table:table-column table:style-name="co3" table:default-cell-style-name="ce1"/>
        <table:table-column table:style-name="co12" table:default-cell-style-name="ce1"/>
        <table:table-column table:style-name="co5" table:default-cell-style-name="ce1"/>
        <table:table-column table:style-name="co15" table:default-cell-style-name="ce1"/>
        <table:table-column table:style-name="co16" table:default-cell-style-name="ce1"/>
        <table:table-column table:style-name="co17"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21</text:p>
          </table:table-cell>
          <table:table-cell office:value-type="string" table:style-name="ce1">
            <text:p>Órganos de gobierno, de dirección o de administración de la entidad, indicando en cada caso su sede y ubicación, composición, funciones y persona titular</text:p>
          </table:table-cell>
          <table:table-cell office:value-type="string" table:style-name="ce3">
            <text:p>REFERENCIA LEGAL:<text:s/></text:p>
            <text:p>Art. 3.3 de la Ley Orgánica 6/2002, de Partidos Políticos.</text:p>
            <text:p/>
          </table:table-cell>
          <table:table-cell office:value-type="string" table:style-name="ce1">
            <text:p>Aquí la entidad debe relacionar los órganos de gobierno, dirección o administración de los que dispone (Consejo de administración, Junta Directiva, Administrador único, gerencia, etc.), indicando para cada órgano su sede y ubicación, composición, funciones y persona titula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méritos académicos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2007</text:p>
          </table:table-cell>
          <table:table-cell office:value-type="string" table:style-name="ce1">
            <text:p>Cuantía de los créditos pendientes de amortización, con especificación de la entidad concedente, el importe otorgado, el tipo de interés y el plazo de amortización; y de las donaciones y legados de importe superior a 25.000 euros con referencia concreta a la identidad del donante o legatario</text:p>
          </table:table-cell>
          <table:table-cell office:value-type="string" table:style-name="ce3">
            <text:p>REFERENCIA LEGAL:<text:s/></text:p>
            <text:p>Art. 14.Ocho de la LO 8/2007, de 4 de julio, de financiación de los partidos políticos</text:p>
          </table:table-cell>
          <table:table-cell office:value-type="string" table:style-name="ce1">
            <text:p>Los partidos políticos, según el artículo 14.Ocho. de la Ley Orgánica 8/2007, de 4 de julio, de financiación de los partidos políticos, deben publicar los créditos pendientes de amortización y las donaciones y legados de importe superior a 25.000 euros.<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5</text:p>
          </table:table-cell>
          <table:table-cell office:value-type="string" table:style-name="ce1">
            <text:p>Información necesaria o conveniente</text:p>
          </table:table-cell>
          <table:table-cell office:value-type="string" table:style-name="ce1">
            <text:p>1140</text:p>
          </table:table-cell>
          <table:table-cell office:value-type="string" table:style-name="ce1">
            <text:p>Información que se considere necesaria o conveniente para la adecuada gestión de la contratación (instrucciones de contratación o cualquier otra documentación)</text:p>
          </table:table-cell>
          <table:table-cell office:value-type="string" table:style-name="ce3">
            <text:p>REFERENCIA LEGAL:<text:s/></text:p>
            <text:p>DA 13ª de la LO 8/2007, de 4 de julio, de financiación de los partidos políticos.</text:p>
            <text:p/>
          </table:table-cell>
          <table:table-cell office:value-type="string" table:style-name="ce3">
            <text:p>Esta obligación valora la publicación de las instrucciones internas en materia de contratación a las que se refiere la disposición adicional 13 de la Ley Orgánica 8/2007, sobre financiación de partidos políticos.<text:s/></text:p>
            <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5" table:style-name="ro1">
          <table:table-cell table:number-columns-repeated="16384"/>
        </table:table-row>
      </table:table>
      <table:table table:name="Sindicatos" table:style-name="ta1">
        <table:table-column table:style-name="co1" table:default-cell-style-name="ce1"/>
        <table:table-column table:style-name="co2" table:default-cell-style-name="ce1"/>
        <table:table-column table:style-name="co3" table:default-cell-style-name="ce1"/>
        <table:table-column table:style-name="co12" table:default-cell-style-name="ce1"/>
        <table:table-column table:style-name="co5" table:default-cell-style-name="ce1"/>
        <table:table-column table:style-name="co18" table:default-cell-style-name="ce1"/>
        <table:table-column table:style-name="co19" table:default-cell-style-name="ce1"/>
        <table:table-column table:style-name="co20" table:default-cell-style-name="ce1"/>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style-name="ce2">
            <text:p>Abrev. Tipo Información</text:p>
          </table:table-cell>
          <table:table-cell office:value-type="string" table:style-name="ce2">
            <text:p>Tipo Información</text:p>
          </table:table-cell>
          <table:table-cell office:value-type="string" table:style-name="ce2">
            <text:p>Abrev. Categoría</text:p>
          </table:table-cell>
          <table:table-cell office:value-type="string" table:style-name="ce2">
            <text:p>Categoría</text:p>
          </table:table-cell>
          <table:table-cell office:value-type="string" table:style-name="ce2">
            <text:p>Código Subcategoría</text:p>
          </table:table-cell>
          <table:table-cell office:value-type="string" table:style-name="ce2">
            <text:p>Subcategoría</text:p>
          </table:table-cell>
          <table:table-cell office:value-type="string" table:style-name="ce2">
            <text:p>Referencia Legal</text:p>
          </table:table-cell>
          <table:table-cell office:value-type="string" table:style-name="ce2">
            <text:p>Ayuda</text:p>
          </table:table-cell>
          <table:table-cell office:value-type="string" table:style-name="ce2">
            <text:p>Obligación temporal</text:p>
          </table:table-cell>
          <table:table-cell office:value-type="string" table:style-name="ce2">
            <text:p>Información reutilizable</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2</text:p>
          </table:table-cell>
          <table:table-cell office:value-type="string" table:style-name="ce1">
            <text:p>Normativa aplicable a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office:value-type="string" table:style-name="ce3">
            <text:p>Para esta obligación se deben recopilar en el portal las leyes o normas por las que se crea, por las que se regula y por las que se establece el funcionamiento básico de la entidad, desde los estatutos hasta la normativa específica que regule el sector o actividad que desarrolla la entidad.<text:s/></text:p>
            <text:p/>
            <text:p>En el apartado de normativa aplicable a la entidad se deberá indicar la normativa básica que afecta a la entidad, atendiendo a tres clasificaciones:</text:p>
            <text:p>•<text:tab/>Aquellas leyes o normas por las que se crea la entidad (Estatutos, escrituras, etc.).</text:p>
            <text:p>•<text:tab/>Aquellas leyes o normas por la que se regula (Ley de sociedades mercantiles, Ley de asociaciones, etc.).</text:p>
            <text:p>•<text:tab/>Aquellas leyes o normas que establecen su funcionamiento básico (Reglamentos de funcionamiento, Ley de contratos del sector público, Ley de subvenciones, etc., normativa específica…).</text:p>
            <text:p/>
            <text:p>Si no sabe cuál es la normativa aplicable a su entidad, consulte los primeros artículos de sus estatutos donde se indican las normas por las que ha de regirse.<text:s/></text:p>
            <text:p/>
            <text:p>Se recomienda publicar el texto de cada norma en el portal o enlazar cada norma a su publicación en el correspondiente boletín oficial, como el BOE o el BOC; para facilitar la consulta de la misma. Si para ver los textos de las normas la entidad enlaza al BOE, se valora la Reutilización con 100 puntos, ya que esta permite consultar el texto en XM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04</text:p>
          </table:table-cell>
          <table:table-cell office:value-type="string" table:style-name="ce1">
            <text:p>Información relativa a las funciones y competencias, al objeto social o al fin fundacional de la entidad</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table:style-name="ce1">
            <text:p>La información del objeto social y las funciones se encuentra en los primeros artículos de los estatutos de la entidad, de donde puede extraer la información para publicarla en el portal.<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1</text:p>
            <text:p/>
          </table:table-cell>
          <table:table-cell office:value-type="string" table:style-name="ce1">
            <text:p>Estructura orgánica</text:p>
          </table:table-cell>
          <table:table-cell office:value-type="string" table:style-name="ce1">
            <text:p>1018</text:p>
          </table:table-cell>
          <table:table-cell office:value-type="string" table:style-name="ce1">
            <text:p>Organigrama de la entidad</text:p>
          </table:table-cell>
          <table:table-cell office:value-type="string" table:style-name="ce3">
            <text:p>REFERENCIA LEGAL<text:s/></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2</text:p>
            <text:p/>
          </table:table-cell>
          <table:table-cell office:value-type="string" table:style-name="ce1">
            <text:p>Organizativa</text:p>
          </table:table-cell>
          <table:table-cell office:value-type="string" table:style-name="ce1">
            <text:p>4</text:p>
          </table:table-cell>
          <table:table-cell office:value-type="string" table:style-name="ce1">
            <text:p>Sociedades mercantiles, fundaciones, consorcios y demás entidades privadas</text:p>
          </table:table-cell>
          <table:table-cell office:value-type="string" table:style-name="ce1">
            <text:p>1031</text:p>
          </table:table-cell>
          <table:table-cell office:value-type="string" table:style-name="ce1">
            <text:p>Estatutos por los que ha de regirse la entidad y sus modificaciones</text:p>
          </table:table-cell>
          <table:table-cell office:value-type="string" table:style-name="ce3">
            <text:p>REFERENCIA LEGAL:<text:s/></text:p>
            <text:p>Art. 3.3 de la Ley Orgánica 6/2002, de Partidos Políticos.<text:s/></text:p>
            <text:p>Art. Cuarto.3 y 8 de la LO 11/1985, de 2 de agosto, de Libertad Sindical.</text:p>
            <text:p/>
          </table:table-cell>
          <table:table-cell office:value-type="string" table:style-name="ce1">
            <text:p>Debe publicarse en el portal el documento íntegro de los estatutos de la entidad, así como las modificaciones que haya podido sufrir.</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3</text:p>
            <text:p/>
          </table:table-cell>
          <table:table-cell office:value-type="string" table:style-name="ce1">
            <text:p>Administradores y directivo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24</text:p>
          </table:table-cell>
          <table:table-cell office:value-type="string" table:style-name="ce1">
            <text:p>Identificación, perfil, méritos académicos y trayectoria profesional</text:p>
          </table:table-cell>
          <table:table-cell office:value-type="string" table:style-name="ce3">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table:style-name="ce1">
            <text:p>Si la web refiere a alguna red social para los detalles de alguna persona, el perfil debe mostrarse en modo abierto sin necesidad de loguearse. En caso contrario, se valora con cero.<text:s/></text:p>
          </table:table-cell>
          <table:table-cell office:value-type="string" table:style-name="ce1">
            <text:p>No</text:p>
          </table:table-cell>
          <table:table-cell office:value-type="string" table:style-name="ce1">
            <text:p>Sí</text:p>
          </table:table-cell>
          <table:table-cell table:number-columns-repeated="16374"/>
        </table:table-row>
        <table:table-row table:style-name="ro2">
          <table:table-cell office:value-type="string" table:style-name="ce1">
            <text:p>5</text:p>
            <text:p/>
          </table:table-cell>
          <table:table-cell office:value-type="string" table:style-name="ce1">
            <text:p>Retribuciones</text:p>
          </table:table-cell>
          <table:table-cell office:value-type="string" table:style-name="ce1">
            <text:p>1</text:p>
            <text:p/>
          </table:table-cell>
          <table:table-cell office:value-type="string" table:style-name="ce1">
            <text:p>Titulares de los órganos administrativos y directivos de la entidad</text:p>
          </table:table-cell>
          <table:table-cell office:value-type="string" table:style-name="ce1">
            <text:p>1048</text:p>
          </table:table-cell>
          <table:table-cell office:value-type="string" table:style-name="ce1">
            <text:p>Retribución percibida anualmente por cada administrador y directivo de la entidad</text:p>
          </table:table-cell>
          <table:table-cell office:value-type="string" table:style-name="ce3">
            <text:p>REFERENCIA LEGAL:<text:s/></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able:table-cell>
          <table:table-cell office:value-type="string" table:style-name="ce3">
            <text:p>Las personas de las que debe informarse sobre sus retribuciones son las máximas responsables de cada entidad, normalmente quien la preside (presidente, administrador único...) y quien la dirige (dirección general o gerencia).</text:p>
            <text:p/>
            <text:p>Es posible informar acerca de la inexistencia de retribuciones de administradores y directivos en algunos tipos de entidades o de roles, como la presidencia de una entidad o patronato cuando se ejerce de modo gratuito. Para valorar el Contenido completo en caso de inexistencia, es necesario que se informe en el portal del artículo de los estatutos donde se alude a la gratuidad de los cargos o del documento donde conste tal decisión.<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7</text:p>
            <text:p/>
          </table:table-cell>
          <table:table-cell office:value-type="string" table:style-name="ce1">
            <text:p>Servicios y procedimientos</text:p>
          </table:table-cell>
          <table:table-cell office:value-type="string" table:style-name="ce1">
            <text:p>2</text:p>
            <text:p/>
          </table:table-cell>
          <table:table-cell office:value-type="string" table:style-name="ce1">
            <text:p>Procedimientos</text:p>
          </table:table-cell>
          <table:table-cell office:value-type="string" table:style-name="ce1">
            <text:p>2005</text:p>
          </table:table-cell>
          <table:table-cell office:value-type="string" table:style-name="ce1">
            <text:p>Descripción del uso del canal interno de información de la Ley 2/2023, y principios esenciales del procedimiento de gestión</text:p>
          </table:table-cell>
          <table:table-cell office:value-type="string" table:style-name="ce3">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ext:p/>
            <text:p>Artículo 10. Entidades obligadas del sector privado.</text:p>
            <text:p>1. Estarán obligadas a disponer un Sistema interno de información en los términos previstos en esta ley:</text:p>
            <text:p/>
            <text:p>a) Las personas físicas o jurídicas del sector privado que tengan contratados cincuenta o más trabajadores.</text:p>
            <text:p/>
            <text:p>b) Las personas jurídicas del sector privado que entren en el ámbito de aplicación de los actos de la Unión Europea en materia de servicios, productos y mercados financieros, prevención del blanqueo de capitales o de la financiación del terrorismo, seguridad del transporte y protección del medio ambiente a que se refieren las partes I.B y II del anexo de la Directiva (UE) 2019/1937, del Parlamento Europeo y del Consejo, de 23 de octubre de 2019, deberán disponer de un Sistema interno de información que se regulará por su normativa específica con independencia del número de trabajadores con que cuenten. En estos casos, esta ley será de aplicación en lo no regulado por su normativa específica.</text:p>
            <text:p/>
            <text:p>Se considerarán incluidas en el párrafo anterior las personas jurídicas que, pese a no tener su domicilio en territorio nacional, desarrollen en España actividades a través de sucursales o agentes o mediante prestación de servicios sin establecimiento permanente.</text:p>
            <text:p/>
            <text:p>c) Los partidos políticos, los sindicatos, las organizaciones empresariales y las fundaciones creadas por unos y otros, siempre que reciban o gestionen fondos públicos.</text:p>
            <text:p/>
            <text:p>2. Las personas jurídicas del sector privado que no estén vinculadas por la obligación impuesta en el apartado 1 podrán establecer su propio Sistema interno de información, que deberá cumplir, en todo caso, los requisitos previstos en esta ley.</text:p>
          </table:table-cell>
          <table:table-cell office:value-type="string" table:style-name="ce1">
            <text:p>Solo se puede aceptar inexistencia de sistema interno de información (canal de denuncias) si la entidad tiene contratados menos de cincuenta trabajadores y así si se indica en el portal. <text:s/>Esto no es aplicable a partidos políticos, sindicatos y organizaciones empresariales, que tienen obligación de contar con este canal en cualquier caso.</text:p>
          </table:table-cell>
          <table:table-cell office:value-type="string" table:style-name="ce1">
            <text:p>No</text:p>
          </table:table-cell>
          <table:table-cell office:value-type="string" table:style-name="ce1">
            <text:p>No</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1</text:p>
          </table:table-cell>
          <table:table-cell office:value-type="string" table:style-name="ce1">
            <text:p>Cuentas anuales que deba rendir la entidad: balance, cuenta de pérdidas y ganancias y memoria (y, cuando proceda, estado de flujos de efectivo, estado de cambios en el patrimonio neto o liquidación del presupuesto)</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
          </table:table-cell>
          <table:table-cell office:value-type="string" table:style-name="ce3">
            <text:p>Las entidades privadas pueden elaborar cuentas completas o cuentas abreviadas. Se publicarán las que le corresponda elaborar anualmente. En todo caso, como mínimo tienen que publicar el balance, la cuenta de pérdidas y ganancias y la memoria explicativa.</text:p>
            <text:p/>
            <text:p>Se valora que estén publicadas las cuentas que se elaboraron y aprobaron en el ejercicio que se está evaluando, correspondientes al ejercicio anterior (por ejemplo, en la evaluación del ejercicio 2025, se valora que estén publicadas las cuentas de 2024).<text:s/></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8</text:p>
            <text:p/>
          </table:table-cell>
          <table:table-cell office:value-type="string" table:style-name="ce1">
            <text:p>Económico-financiera</text:p>
          </table:table-cell>
          <table:table-cell office:value-type="string" table:style-name="ce1">
            <text:p>1</text:p>
            <text:p/>
          </table:table-cell>
          <table:table-cell office:value-type="string" table:style-name="ce1">
            <text:p>Información presupuestaria y contable</text:p>
          </table:table-cell>
          <table:table-cell office:value-type="string" table:style-name="ce1">
            <text:p>1096</text:p>
          </table:table-cell>
          <table:table-cell office:value-type="string" table:style-name="ce1">
            <text:p>Informes de auditoría de cuenta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able:table-cell>
          <table:table-cell office:value-type="string" table:style-name="ce3">
            <text:p>Al igual que con las cuentas anuales, para valorar esta obligación se comprueba que esté publicado el informe de auditoría de las cuentas anuales que se aprueban en el ejercicio que se está evaluando, no las correspondientes a ese mismo ejercicio (por ejemplo, en la evaluación del ejercicio 2025, se valora que esté publicado el informe de auditoría de las cuentas de 2024).</text:p>
            <text:p/>
            <text:p>En el caso de que la entidad no esté obligada a auditar sus cuentas, se debe especificar el motivo en el portal de transparencia, aludiendo a la norma legal y el articulado que recogen las circunstancias que permiten la exención <text:s/>de auditar sus cuentas anuales.<text:s/></text:p>
            <text:p/>
            <text:p>•<text:tab/>Para Sociedades de Capital, aplica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 Que el total de las partidas del activo no supere los dos millones ochocientos cincuenta mil euros.</text:p>
            <text:p>- Que el importe neto de su cifra anual de negocios no supere los cinco millones setecientos mil euros.</text:p>
            <text:p>- Que el número medio de trabajadores empleados durante el ejercicio no sea superior a cincuenta.</text:p>
            <text:p>- En el primer ejercicio social desde su constitución, transformación o fusión, las sociedades quedan exceptuadas de la obligación de auditarse si reúnen, al cierre de dicho ejercicio, al menos dos de las tres circunstancias expresadas en el apartado anterior.</text:p>
            <text:p/>
            <text:p>•<text:tab/>Para el resto de las entidades privadas, se aplica la disposición adicional primera de la Ley 22/2015, de 20 de julio, de Auditoría de Cuentas y las disposiciones adicionales segunda y tercera del Real Decreto 2/2021, de 12 de enero por el que se aprueba el Reglamento de desarrollo de la Ley 22/2015, de 20 de julio, de Auditoría de Cuenta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44</text:p>
          </table:table-cell>
          <table:table-cell office:value-type="string" table:style-name="ce1">
            <text:p>Denominación y/u objeto; duración, importe de adjudicación, procedimiento utilizado, instrumentos a través de los que, en su caso, se haya publicitado; y entidad contrata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able:table-cell>
          <table:table-cell office:value-type="string" table:style-name="ce3">
            <text:p>Esta obligación se refiere a la información sobre contratos formalizados durante el periodo evaluado con administraciones públicas.<text:s/></text:p>
            <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2</text:p>
          </table:table-cell>
          <table:table-cell office:value-type="string" table:style-name="ce1">
            <text:p>Datos estadísticos sobre el porcentaje en volumen presupuestario de contratos adjudicados a través de cada uno de los procedimientos previstos en la legislación de contratos del sector público</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able:table-cell>
          <table:table-cell office:value-type="string" table:style-name="ce3">
            <text:p>Esta obligación no requiere datos estadísticos sobre porcentaje en volumen presupuestario de contratos adjudicados con administraciones pública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de los contratos con administraciones públicas mediante cada uno de los procedimientos sobre el importe total de los celebrados en el año.</text:p>
            <text:p/>
            <text:p>En el caso de que la entidad solo tenga contratos menores con administraciones públicas, debe publicarse que el cien por cien del volumen de contratación corresponde a esta modalidad.</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9</text:p>
            <text:p/>
          </table:table-cell>
          <table:table-cell office:value-type="string" table:style-name="ce1">
            <text:p>Contratos formalizados con administraciones públicas</text:p>
          </table:table-cell>
          <table:table-cell office:value-type="string" table:style-name="ce1">
            <text:p>1154</text:p>
          </table:table-cell>
          <table:table-cell office:value-type="string" table:style-name="ce1">
            <text:p>Modificaciones de los contratos formalizados</text:p>
          </table:table-cell>
          <table:table-cell office:value-type="string" table:style-name="ce3">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able:table-cell>
          <table:table-cell office:value-type="string" table:style-name="ce3">
            <text:p>Es importante indicar las modificaciones directamente en el portal de transparencia <text:s/>o enlazar a su publicación en la PCSP de manera directa, si fuera el caso, ya que localizarlas en la PCSP no es fácil para la ciudadanía.</text:p>
            <text:p/>
            <text:p>Solo se puede valorar la inexistencia en esta obligación cuando se publica expresamente en el portal de transparencia que no ha habido modificaciones de los contratos con administraciones pública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0</text:p>
            <text:p/>
          </table:table-cell>
          <table:table-cell office:value-type="string" table:style-name="ce1">
            <text:p>Información trimestral de contratos menores con administraciones públicas</text:p>
          </table:table-cell>
          <table:table-cell office:value-type="string" table:style-name="ce1">
            <text:p>2003</text:p>
          </table:table-cell>
          <table:table-cell office:value-type="string" table:style-name="ce1">
            <text:p>Relación de contratos menores: objeto, duración, importe de adjudicación (incluyendo el Impuesto sobre el Valor Añadido) e identidad del adjudicatario.</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table:style-name="ce1">
            <text:p>Se consideran contratos menores los contratos de valor estimado inferior a 40.000 euros, cuando se trate de contratos de obras, o a 15.000 euros, cuando se trate de contratos de suministro o de servicios, sin perjuicio de lo dispuesto en el artículo 229 de la LCSP en relación con las obras, servicios y suministros centralizados en el ámbito estatal.</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2</text:p>
            <text:p/>
          </table:table-cell>
          <table:table-cell office:value-type="string" table:style-name="ce1">
            <text:p>Contratos</text:p>
          </table:table-cell>
          <table:table-cell office:value-type="string" table:style-name="ce1">
            <text:p>11</text:p>
            <text:p/>
          </table:table-cell>
          <table:table-cell office:value-type="string" table:style-name="ce1">
            <text:p>Relación de contratos resueltos con administraciones públicas</text:p>
          </table:table-cell>
          <table:table-cell office:value-type="string" table:style-name="ce1">
            <text:p>1157</text:p>
          </table:table-cell>
          <table:table-cell office:value-type="string" table:style-name="ce1">
            <text:p>Decisiones de desistimiento y renuncia de los contrato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able:table-cell>
          <table:table-cell office:value-type="string" table:style-name="ce1">
            <text:p>Si la entidad tiene contratos con administraciones públicas en el ejercicio evaluado, deberá informar sobre desistimientos y renuncias. Solo se puede valorar la inexistencia en este caso cuando se publica expresamente en el portal de transparencia que los contratos con administraciones públicas no sufrieron desistimientos o renunci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58</text:p>
          </table:table-cell>
          <table:table-cell office:value-type="string" table:style-name="ce1">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able:table-cell>
          <table:table-cell office:value-type="string" table:style-name="ce1">
            <text:p>Solo se puede valorar la inexistencia en esta obligación cuando se publica expresamente en el portal de transparencia que la entidad no ha suscrito ni tiene vigentes convenios con administraciones públicas en el ejercici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3</text:p>
            <text:p/>
          </table:table-cell>
          <table:table-cell office:value-type="string" table:style-name="ce1">
            <text:p>Convenios</text:p>
          </table:table-cell>
          <table:table-cell office:value-type="string" table:style-name="ce1">
            <text:p>1</text:p>
            <text:p/>
          </table:table-cell>
          <table:table-cell office:value-type="string" table:style-name="ce1">
            <text:p>Convenios firmados con administraciones públicas</text:p>
          </table:table-cell>
          <table:table-cell office:value-type="string" table:style-name="ce1">
            <text:p>1164</text:p>
          </table:table-cell>
          <table:table-cell office:value-type="string" table:style-name="ce1">
            <text:p>Modificaciones realizadas durante la vigencia: objeto y fecha</text:p>
          </table:table-cell>
          <table:table-cell office:value-type="string" table:style-name="ce3">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able:table-cell>
          <table:table-cell office:value-type="string" table:style-name="ce1">
            <text:p>Solo se puede valorar la inexistencia en esta obligación cuando se publica expresamente en el portal de transparencia que la entidad no ha modificado ni efectuado adendas de los convenios con administraciones públicas vigentes en el periodo evaluado.</text:p>
          </table:table-cell>
          <table:table-cell office:value-type="string" table:style-name="ce1">
            <text:p>Sí</text:p>
          </table:table-cell>
          <table:table-cell office:value-type="string" table:style-name="ce1">
            <text:p>Sí</text:p>
          </table:table-cell>
          <table:table-cell table:number-columns-repeated="16374"/>
        </table:table-row>
        <table:table-row table:style-name="ro2">
          <table:table-cell office:value-type="string" table:style-name="ce1">
            <text:p>15</text:p>
            <text:p/>
          </table:table-cell>
          <table:table-cell office:value-type="string" table:style-name="ce1">
            <text:p>Ayudas y subvenciones<text:s/></text:p>
          </table:table-cell>
          <table:table-cell office:value-type="string" table:style-name="ce1">
            <text:p>3</text:p>
            <text:p/>
          </table:table-cell>
          <table:table-cell office:value-type="string" table:style-name="ce1">
            <text:p>Relación de ayudas y subvenciones recibidas</text:p>
          </table:table-cell>
          <table:table-cell office:value-type="string" table:style-name="ce1">
            <text:p>1182</text:p>
          </table:table-cell>
          <table:table-cell office:value-type="string" table:style-name="ce1">
            <text:p>Importe, objetivo o finalidad, y administración concedente</text:p>
          </table:table-cell>
          <table:table-cell office:value-type="string" table:style-name="ce3">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able:table-cell>
          <table:table-cell office:value-type="string" table:style-name="ce1">
            <text:p/>
          </table:table-cell>
          <table:table-cell office:value-type="string" table:style-name="ce1">
            <text:p>Sí</text:p>
          </table:table-cell>
          <table:table-cell office:value-type="string" table:style-name="ce1">
            <text:p>Sí</text:p>
          </table:table-cell>
          <table:table-cell table:number-columns-repeated="16374"/>
        </table:table-row>
        <table:table-row table:number-rows-repeated="104855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5in" fo:margin-bottom="0.5in" fo:margin-left="0.75in" fo:margin-right="0.75in" style:table-centering="none" style:print="objects charts drawings"/>
      <style:header-style>
        <style:header-footer-properties fo:min-height="0.25in" fo:margin-left="0.75in" fo:margin-right="0.75in" fo:margin-bottom="0in"/>
      </style:header-style>
      <style:footer-style>
        <style:header-footer-properties fo:min-height="0in" fo:margin-left="0.75in" fo:margin-right="0.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Natalia del Castillo Ramos</dc:creator>
    <meta:creation-date>2026-08-18T08:56:29Z</meta:creation-date>
    <dc:date>2026-08-18T09:09:12Z</dc:date>
  </office:meta>
</office:document-meta>
</file>