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  <style:font-face style:name="Liberation Sans" svg:font-family="&quot;Liberation San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transparen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DBA917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BA917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DBE5F1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12"/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#DBA917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automatic" fo:background-color="transparent"/>
    </style:style>
    <style:style style:name="ce9" style:family="table-cell" style:parent-style-name="Default" style:data-style-name="N19">
      <style:table-cell-properties fo:border="thin solid #000000" style:vertical-align="automatic" fo:background-color="#DBE5F1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0" style:family="table-cell" style:parent-style-name="Default" style:data-style-name="N37">
      <style:table-cell-properties fo:border="thin solid #000000" style:vertical-align="middle" fo:background-color="#DBE5F1" style:repeat-content="false"/>
      <style:paragraph-properties fo:text-align="center"/>
    </style:style>
    <style:style style:name="ce11" style:family="table-cell" style:parent-style-name="Default" style:data-style-name="N37">
      <style:table-cell-properties fo:border="thin solid #000000" style:vertical-align="middle" fo:background-color="#DBE5F1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37">
      <style:table-cell-properties style:vertical-align="automatic" fo:background-color="transparent"/>
    </style:style>
    <style:style style:name="ce13" style:family="table-cell" style:parent-style-name="Moneda" style:data-style-name="N34">
      <style:table-cell-properties fo:border="thin solid #000000"/>
      <style:text-properties fo:color="#000000" style:font-name="Calibri" style:font-name-asian="Calibri" style:font-name-complex="Calibri"/>
    </style:style>
    <style:style style:name="ce14" style:family="table-cell" style:parent-style-name="Moneda" style:data-style-name="N34">
      <style:table-cell-properties fo:border="thin solid #000000" style:vertical-align="automatic" fo:background-color="transparent"/>
      <style:text-properties fo:color="#000000" style:font-name="Calibri" style:font-name-asian="Calibri" style:font-name-complex="Calibri"/>
    </style:style>
    <style:style style:name="co1" style:family="table-column">
      <style:table-column-properties fo:break-before="auto" style:column-width="3.46604166666667cm"/>
    </style:style>
    <style:style style:name="co2" style:family="table-column">
      <style:table-column-properties fo:break-before="auto" style:column-width="2.55322916666667cm"/>
    </style:style>
    <style:style style:name="co3" style:family="table-column">
      <style:table-column-properties fo:break-before="auto" style:column-width="1.984375cm"/>
    </style:style>
    <style:style style:name="co4" style:family="table-column">
      <style:table-column-properties fo:break-before="auto" style:column-width="3.5321875cm"/>
    </style:style>
    <style:style style:name="ro1" style:family="table-row">
      <style:table-row-properties style:row-height="35.2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28.5pt" style:use-optimal-row-height="tru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13.8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demnizaciones-por-razón-del-s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3" table:number-columns-repeated="16380" table:default-cell-style-name="ce2"/>
        <table:table-row table:style-name="ro1">
          <table:table-cell office:value-type="string" table:number-columns-spanned="4" table:number-rows-spanned="1" table:style-name="ce3">
            <text:p>Cuantías de las indemnizaciones por dietas y gastos de viajes percibidas por la Comisionada de Transparencia</text:p>
          </table:table-cell>
          <table:covered-table-cell table:number-columns-repeated="3"/>
          <table:table-cell table:number-columns-repeated="16380" table:style-name="ce2"/>
        </table:table-row>
        <table:table-row table:style-name="ro2">
          <table:table-cell office:value-type="string" table:number-columns-spanned="4" table:number-rows-spanned="1" table:style-name="ce7">
            <text:p>Año 2025 – Segundo Semestre</text:p>
          </table:table-cell>
          <table:covered-table-cell table:number-columns-repeated="3"/>
          <table:table-cell table:number-columns-repeated="16380" table:style-name="ce2"/>
        </table:table-row>
        <table:table-row table:style-name="ro3">
          <table:table-cell office:value-type="string" table:style-name="ce5">
            <text:p>Periodo</text:p>
          </table:table-cell>
          <table:table-cell office:value-type="string" table:style-name="ce5">
            <text:p>Dietas y suplidos</text:p>
          </table:table-cell>
          <table:table-cell office:value-type="string" table:style-name="ce5">
            <text:p>Gastos de viaje</text:p>
          </table:table-cell>
          <table:table-cell office:value-type="string" table:style-name="ce5">
            <text:p>Total general bruto</text:p>
            <text:p>(sin descontar IRPF)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28/05/25-13/06/25</text:p>
          </table:table-cell>
          <table:table-cell office:value-type="currency" office:value="581.07000000000005" table:style-name="ce13">
            <text:p><text:s/>581,07 €<text:s/></text:p>
          </table:table-cell>
          <table:table-cell office:value-type="currency" office:value="196.16" table:style-name="ce13">
            <text:p><text:s/>196,16 €<text:s/></text:p>
          </table:table-cell>
          <table:table-cell office:value-type="currency" office:value="777.23" table:formula="of:=[.B4]+[.C4]" table:style-name="ce14">
            <text:p><text:s/>777,23 €<text:s/>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16/06/25-02/07/25</text:p>
          </table:table-cell>
          <table:table-cell office:value-type="currency" office:value="387.38" table:style-name="ce13">
            <text:p><text:s/>387,38 €<text:s/></text:p>
          </table:table-cell>
          <table:table-cell office:value-type="currency" office:value="148.87" table:style-name="ce13">
            <text:p><text:s/>148,87 €<text:s/></text:p>
          </table:table-cell>
          <table:table-cell office:value-type="currency" office:value="536.25" table:formula="of:=[.B5]+[.C5]" table:style-name="ce14">
            <text:p><text:s/>536,25 €<text:s/>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14/07/25-29/07/25</text:p>
          </table:table-cell>
          <table:table-cell office:value-type="currency" office:value="387.38" table:style-name="ce14">
            <text:p><text:s/>387,38 €<text:s/></text:p>
          </table:table-cell>
          <table:table-cell office:value-type="currency" office:value="177.31" table:style-name="ce14">
            <text:p><text:s/>177,31 €<text:s/></text:p>
          </table:table-cell>
          <table:table-cell office:value-type="currency" office:value="564.69000000000005" table:formula="of:=[.B6]+[.C6]" table:style-name="ce14">
            <text:p><text:s/>564,69 €<text:s/>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07/08/25-28/08/25</text:p>
          </table:table-cell>
          <table:table-cell office:value-type="currency" office:value="221.36" table:style-name="ce13">
            <text:p><text:s/>221,36 €<text:s/></text:p>
          </table:table-cell>
          <table:table-cell office:value-type="currency" office:value="43.71" table:style-name="ce13">
            <text:p><text:s/>43,71 €<text:s/></text:p>
          </table:table-cell>
          <table:table-cell office:value-type="currency" office:value="265.07" table:formula="of:=[.B7]+[.C7]" table:style-name="ce14">
            <text:p><text:s/>265,07 €<text:s/>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02/09/25-17/09/25</text:p>
          </table:table-cell>
          <table:table-cell office:value-type="currency" office:value="332.04" table:style-name="ce13">
            <text:p><text:s/>332,04 €<text:s/></text:p>
          </table:table-cell>
          <table:table-cell office:value-type="currency" office:value="269.31" table:style-name="ce13">
            <text:p><text:s/>269,31 €<text:s/></text:p>
          </table:table-cell>
          <table:table-cell office:value-type="currency" office:value="601.35" table:formula="of:=[.B8]+[.C8]" table:style-name="ce14">
            <text:p><text:s/>601,35 €<text:s/>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10/09/25-30/09/25</text:p>
          </table:table-cell>
          <table:table-cell office:value-type="currency" office:value="160.63" table:style-name="ce13">
            <text:p><text:s/>160,63 €<text:s/></text:p>
          </table:table-cell>
          <table:table-cell office:value-type="currency" office:value="186.85" table:style-name="ce13">
            <text:p><text:s/>186,85 €<text:s/></text:p>
          </table:table-cell>
          <table:table-cell office:value-type="currency" office:value="347.48" table:formula="of:=[.B9]+[.C9]" table:style-name="ce14">
            <text:p><text:s/>347,48 €<text:s/></text:p>
          </table:table-cell>
          <table:table-cell table:style-name="ce1"/>
          <table:table-cell table:style-name="ce6"/>
          <table:table-cell table:number-columns-repeated="16378" table:style-name="ce1"/>
        </table:table-row>
        <table:table-row table:style-name="ro4">
          <table:table-cell office:value-type="string" table:style-name="ce8">
            <text:p>27/10/25-30/10/25</text:p>
          </table:table-cell>
          <table:table-cell office:value-type="currency" office:value="150" table:style-name="ce13">
            <text:p><text:s/>150,00 €<text:s/></text:p>
          </table:table-cell>
          <table:table-cell office:value-type="currency" office:value="53.57" table:style-name="ce13">
            <text:p><text:s/>53,57 €<text:s/></text:p>
          </table:table-cell>
          <table:table-cell office:value-type="currency" office:value="203.57" table:formula="of:=[.B10]+[.C10]" table:style-name="ce14">
            <text:p><text:s/>203,57 €<text:s/>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03/10/25-25/10/25</text:p>
          </table:table-cell>
          <table:table-cell office:value-type="currency" office:value="1350" table:style-name="ce13">
            <text:p><text:s/>1.350,00 €<text:s/></text:p>
          </table:table-cell>
          <table:table-cell office:value-type="currency" office:value="223.28" table:style-name="ce13">
            <text:p><text:s/>223,28 €<text:s/></text:p>
          </table:table-cell>
          <table:table-cell office:value-type="currency" office:value="1573.28" table:formula="of:=[.B11]+[.C11]" table:style-name="ce14">
            <text:p><text:s/>1.573,28 €<text:s/>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05/11/25-18/11/25</text:p>
          </table:table-cell>
          <table:table-cell office:value-type="currency" office:value="600" table:style-name="ce13">
            <text:p><text:s/>600,00 €<text:s/></text:p>
          </table:table-cell>
          <table:table-cell office:value-type="currency" office:value="324.85000000000002" table:style-name="ce13">
            <text:p><text:s/>324,85 €<text:s/></text:p>
          </table:table-cell>
          <table:table-cell office:value-type="currency" office:value="924.85" table:formula="of:=[.B12]+[.C12]" table:style-name="ce14">
            <text:p><text:s/>924,85 €<text:s/>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20/11/25-02/12/25</text:p>
          </table:table-cell>
          <table:table-cell office:value-type="currency" office:value="900" table:style-name="ce13">
            <text:p><text:s/>900,00 €<text:s/></text:p>
          </table:table-cell>
          <table:table-cell office:value-type="currency" office:value="112.02" table:style-name="ce13">
            <text:p><text:s/>112,02 €<text:s/></text:p>
          </table:table-cell>
          <table:table-cell office:value-type="currency" office:value="1012.02" table:formula="of:=[.B13]+[.C13]" table:style-name="ce14">
            <text:p><text:s/>1.012,02 €<text:s/>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05/12/25-18/12/25</text:p>
          </table:table-cell>
          <table:table-cell office:value-type="currency" office:value="600" table:style-name="ce13">
            <text:p><text:s/>600,00 €<text:s/></text:p>
          </table:table-cell>
          <table:table-cell office:value-type="currency" office:value="192.93" table:style-name="ce13">
            <text:p><text:s/>192,93 €<text:s/></text:p>
          </table:table-cell>
          <table:table-cell office:value-type="currency" office:value="792.93000000000006" table:formula="of:=[.B14]+[.C14]" table:style-name="ce14">
            <text:p><text:s/>792,93 €<text:s/>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9">
            <text:p>Total general</text:p>
          </table:table-cell>
          <table:table-cell office:value-type="currency" office:value="5669.8600000000006" table:formula="of:=SUM([.B4:.B14])" table:style-name="ce10">
            <text:p>5.669,86 €</text:p>
          </table:table-cell>
          <table:table-cell office:value-type="currency" office:value="1928.86" table:formula="of:=SUM([.C4:.C14])" table:style-name="ce10">
            <text:p>1.928,86 €</text:p>
          </table:table-cell>
          <table:table-cell office:value-type="currency" office:value="7598.7200000000012" table:formula="of:=SUM([.D4:.D14])" table:style-name="ce11">
            <text:p>7.598,72 €</text:p>
          </table:table-cell>
          <table:table-cell table:number-columns-repeated="16380" table:style-name="ce1"/>
        </table:table-row>
        <table:table-row table:style-name="ro4">
          <table:table-cell table:number-columns-repeated="6" table:style-name="ce2"/>
          <table:table-cell table:number-columns-repeated="16378" table:style-name="ce1"/>
        </table:table-row>
        <table:table-row table:style-name="ro4">
          <table:table-cell table:number-columns-repeated="3" table:style-name="ce2"/>
          <table:table-cell table:style-name="ce12"/>
          <table:table-cell table:number-columns-repeated="2" table:style-name="ce2"/>
          <table:table-cell table:number-columns-repeated="16378" table:style-name="ce1"/>
        </table:table-row>
        <table:table-row table:style-name="ro4">
          <table:table-cell table:number-columns-repeated="16384" table:style-name="ce2"/>
        </table:table-row>
        <table:table-row table:number-rows-repeated="1048558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  <style:font-face style:name="Liberation Sans" svg:font-family="&quot;Liberation Sans&quot;"/>
  </office:font-face-decls>
  <office:styles>
    <number:number-style style:name="N0">
      <number:number number:min-integer-digits="1"/>
    </number:number-style>
    <number:currency-style style:name="N12P0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2P0"/>
    </number:currency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4P0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34P1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34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>€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7P0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3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37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Moneda" style:family="table-cell" style:data-style-name="N34"/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.7in" fo:margin-right="0.7in" fo:margin-bottom="0in"/>
      </style:header-style>
      <style:footer-style>
        <style:header-footer-properties fo:min-height="0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530</meta:generator>
    <dc:title/>
    <dc:description/>
    <dc:subject/>
    <meta:initial-creator>Carlos Roberto Rodríguez Díaz</meta:initial-creator>
    <dc:creator>Roberto Rodríguez</dc:creator>
    <meta:creation-date>2021-12-21T09:44:02Z</meta:creation-date>
    <dc:date>2026-01-14T10:13:28Z</dc:date>
    <meta:print-date>2023-04-19T11:41:52Z</meta:print-date>
    <meta:editing-cycles>5</meta:editing-cycles>
    <meta:editing-duration>PT1035S</meta:editing-duration>
  </office:meta>
</office:document-meta>
</file>