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ourier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318cm"/>
    </style:style>
    <style:style style:name="co2" style:family="table-column">
      <style:table-column-properties fo:break-before="auto" style:column-width="11.033cm"/>
    </style:style>
    <style:style style:name="co3" style:family="table-column">
      <style:table-column-properties fo:break-before="auto" style:column-width="3.692cm"/>
    </style:style>
    <style:style style:name="co4" style:family="table-column">
      <style:table-column-properties fo:break-before="auto" style:column-width="2.26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9cm" fo:break-before="auto" style:use-optimal-row-height="true"/>
    </style:style>
    <style:style style:name="ro3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7f7f7"/>
    </style:style>
    <style:style style:name="ce2" style:family="table-cell" style:parent-style-name="Default" style:data-style-name="N0">
      <style:table-cell-properties fo:background-color="#f7f7f7"/>
      <style:text-properties style:font-name="Courier" style:font-name-asian="Courier" style:font-name-complex="Courier"/>
    </style:style>
    <style:style style:name="ce4" style:family="table-cell" style:parent-style-name="Default" style:data-style-name="N100">
      <style:table-cell-properties fo:background-color="#cfcfcf" style:text-align-source="fix" style:repeat-content="false" fo:border="0.06pt solid #000000" style:vertical-align="automatic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100">
      <style:table-cell-properties fo:background-color="#ffed9e" style:text-align-source="fix" style:repeat-content="false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100">
      <style:table-cell-properties fo:border-bottom="none" fo:background-color="#faf1c9" style:text-align-source="fix" style:repeat-content="false" fo:border-left="0.06pt solid #000000" fo:border-right="0.06pt solid #000000" fo:border-top="none" style:vertical-align="automatic"/>
      <style:paragraph-properties fo:text-align="start" fo:margin-left="0cm"/>
    </style:style>
    <style:style style:name="ce7" style:family="table-cell" style:parent-style-name="Default" style:data-style-name="N100">
      <style:table-cell-properties fo:border-bottom="0.06pt solid #000000" fo:background-color="#faf1c9" style:text-align-source="fix" style:repeat-content="false" fo:border-left="0.06pt solid #000000" fo:border-right="0.06pt solid #000000" fo:border-top="none" style:vertical-align="automatic"/>
      <style:paragraph-properties fo:text-align="start" fo:margin-left="0cm"/>
    </style:style>
    <style:style style:name="ce3" style:family="table-cell" style:parent-style-name="Default" style:data-style-name="N100">
      <style:table-cell-properties fo:background-color="#cfcfcf" style:text-align-source="fix" style:repeat-content="false" fo:border="0.06pt solid #000000" style:vertical-align="automatic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 style:data-style-name="N113">
      <style:table-cell-properties fo:background-color="#ffed9e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113">
      <style:table-cell-properties fo:border-bottom="none" fo:background-color="#faf1c9" fo:border-left="0.06pt solid #000000" fo:border-right="0.06pt solid #000000" fo:border-top="none"/>
    </style:style>
    <style:style style:name="ce10" style:family="table-cell" style:parent-style-name="Default" style:data-style-name="N113">
      <style:table-cell-properties fo:border-bottom="0.06pt solid #000000" fo:background-color="#faf1c9" fo:border-left="0.06pt solid #000000" fo:border-right="0.06pt solid #000000" fo:border-top="non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Ejecución_CeGe_Prog_Econ_Proy_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number-columns-repeated="16372"/>
        <table:table-row table:style-name="ro1">
          <table:table-cell/>
          <table:table-cell table:style-name="ce2" office:value-type="string" calcext:value-type="string">
            <text:p>--------------------------------------------------------------------------------------------------------------------------------------------------------------------------------------------------------------------------------------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ESTADO DE EJECUCIÓN DE GASTOS DE CORRIENTE :: TODOS LOS PARÁMETROS <text:s text:c="161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 text:c="227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Sociedad FI: PC01 Parlamento de Canarias <text:s text:c="185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Ejercicio : 2026 <text:s text:c="209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Período Desde/Hasta: Enero <text:s text:c="4"/>( 1) / Junio <text:s text:c="5"/>( 6) <text:s text:c="172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 text:c="227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Sección : 01 <text:s text:c="213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 text:c="14"/>: <text:s text:c="211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Programa: 911P <text:s text:c="211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Capítulo: * <text:s text:c="214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Artículo: * <text:s text:c="214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Subconcepto: * <text:s text:c="211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Partida : * <text:s text:c="214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Elemento PEP: * <text:s text:c="210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Fondo <text:s text:c="2"/>: * <text:s text:c="214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 text:c="227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/>Status: T Operaciones Preliminares y Contables <text:s text:c="179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| <text:s text:c="192"/>|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/>
          <table:table-cell table:style-name="ce2" office:value-type="string" calcext:value-type="string">
            <text:p>--------------------------------------------------------------------------------------------------------------------------------------------------------------------------------------------------------------------------------------</text:p>
          </table:table-cell>
          <table:table-cell table:number-columns-repeated="10"/>
          <table:table-cell table:style-name="ce1" table:number-columns-repeated="16372"/>
        </table:table-row>
        <table:table-row table:style-name="ro1">
          <table:table-cell table:number-columns-repeated="12"/>
          <table:table-cell table:style-name="ce1" table:number-columns-repeated="16372"/>
        </table:table-row>
        <table:table-row table:style-name="ro2">
          <table:table-cell/>
          <table:table-cell table:style-name="ce4" office:value-type="string" calcext:value-type="string">
            <text:p>SEC/CEGE/PROG/CAP/ART/SUBC/PART/PEP/FOND</text:p>
          </table:table-cell>
          <table:table-cell table:style-name="ce3" office:value-type="string" calcext:value-type="string">
            <text:p>CRÉDITO INICIAL</text:p>
          </table:table-cell>
          <table:table-cell table:style-name="ce3" office:value-type="string" calcext:value-type="string">
            <text:p>MOD. CRÉDITO</text:p>
          </table:table-cell>
          <table:table-cell table:style-name="ce3" office:value-type="string" calcext:value-type="string">
            <text:p>CREDITO DEFINITIVO</text:p>
          </table:table-cell>
          <table:table-cell table:style-name="ce3" office:value-type="string" calcext:value-type="string">
            <text:p>SALDO C.DISPONIBLE</text:p>
          </table:table-cell>
          <table:table-cell table:style-name="ce3" office:value-type="string" calcext:value-type="string">
            <text:p>RETENCIONES(R)</text:p>
          </table:table-cell>
          <table:table-cell table:style-name="ce3" office:value-type="string" calcext:value-type="string">
            <text:p>AUTORIZACIONES(A)</text:p>
          </table:table-cell>
          <table:table-cell table:style-name="ce3" office:value-type="string" calcext:value-type="string">
            <text:p>COMPROMISOS(D)</text:p>
          </table:table-cell>
          <table:table-cell table:style-name="ce3" office:value-type="string" calcext:value-type="string">
            <text:p>OBLIG. RECONOC.</text:p>
          </table:table-cell>
          <table:table-cell table:style-name="ce3" office:value-type="string" calcext:value-type="string">
            <text:p>PAGOS REALIZADOS</text:p>
          </table:table-cell>
          <table:table-cell table:style-name="ce3" office:value-type="string" calcext:value-type="string">
            <text:p>OBLIG. PDTE PAGO</text:p>
          </table:table-cell>
          <table:table-cell table:style-name="ce1" table:number-columns-repeated="16372"/>
        </table:table-row>
        <table:table-row table:style-name="ro1">
          <table:table-cell/>
          <table:table-cell table:style-name="ce5" office:value-type="string" calcext:value-type="string">
            <text:p>********* TOTAL</text:p>
          </table:table-cell>
          <table:table-cell table:style-name="ce8" office:value-type="float" office:value="1331375" calcext:value-type="float">
            <text:p>1.331.375,00 </text:p>
          </table:table-cell>
          <table:table-cell table:style-name="ce8" office:value-type="float" office:value="119000" calcext:value-type="float">
            <text:p>119.000,00 </text:p>
          </table:table-cell>
          <table:table-cell table:style-name="ce8" office:value-type="float" office:value="1450375" calcext:value-type="float">
            <text:p>1.450.375,00 </text:p>
          </table:table-cell>
          <table:table-cell table:style-name="ce8" office:value-type="float" office:value="153270.18" calcext:value-type="float">
            <text:p>153.270,18 </text:p>
          </table:table-cell>
          <table:table-cell table:style-name="ce8" office:value-type="float" office:value="4964.73" calcext:value-type="float">
            <text:p>4.964,73 </text:p>
          </table:table-cell>
          <table:table-cell table:number-columns-repeated="2" table:style-name="ce8" office:value-type="float" office:value="1297104.82" calcext:value-type="float">
            <text:p>1.297.104,82 </text:p>
          </table:table-cell>
          <table:table-cell table:style-name="ce8" office:value-type="float" office:value="645454.29" calcext:value-type="float">
            <text:p>645.454,29 </text:p>
          </table:table-cell>
          <table:table-cell table:style-name="ce8" office:value-type="float" office:value="645425.7" calcext:value-type="float">
            <text:p>645.425,70 </text:p>
          </table:table-cell>
          <table:table-cell table:style-name="ce8" office:value-type="float" office:value="28.59" calcext:value-type="float">
            <text:p>28,59 </text:p>
          </table:table-cell>
          <table:table-cell table:style-name="ce1" table:number-columns-repeated="16372"/>
        </table:table-row>
        <table:table-row-group>
          <table:table-row table:style-name="ro1">
            <table:table-cell/>
            <table:table-cell table:style-name="ce6" office:value-type="string" calcext:value-type="string">
              <text:p>******** <text:s/>01 <text:s/>PARLAMENTO</text:p>
            </table:table-cell>
            <table:table-cell table:style-name="ce9" office:value-type="float" office:value="1331375" calcext:value-type="float">
              <text:p>1.331.375,00 </text:p>
            </table:table-cell>
            <table:table-cell table:style-name="ce9" office:value-type="float" office:value="119000" calcext:value-type="float">
              <text:p>119.000,00 </text:p>
            </table:table-cell>
            <table:table-cell table:style-name="ce9" office:value-type="float" office:value="1450375" calcext:value-type="float">
              <text:p>1.450.375,00 </text:p>
            </table:table-cell>
            <table:table-cell table:style-name="ce9" office:value-type="float" office:value="153270.18" calcext:value-type="float">
              <text:p>153.270,18 </text:p>
            </table:table-cell>
            <table:table-cell table:style-name="ce9" office:value-type="float" office:value="4964.73" calcext:value-type="float">
              <text:p>4.964,73 </text:p>
            </table:table-cell>
            <table:table-cell table:number-columns-repeated="2" table:style-name="ce9" office:value-type="float" office:value="1297104.82" calcext:value-type="float">
              <text:p>1.297.104,82 </text:p>
            </table:table-cell>
            <table:table-cell table:style-name="ce9" office:value-type="float" office:value="645454.29" calcext:value-type="float">
              <text:p>645.454,29 </text:p>
            </table:table-cell>
            <table:table-cell table:style-name="ce9" office:value-type="float" office:value="645425.7" calcext:value-type="float">
              <text:p>645.425,70 </text:p>
            </table:table-cell>
            <table:table-cell table:style-name="ce9" office:value-type="float" office:value="28.59" calcext:value-type="float">
              <text:p>28,59 </text:p>
            </table:table-cell>
            <table:table-cell table:style-name="ce1" table:number-columns-repeated="16372"/>
          </table:table-row>
          <table:table-row-group>
            <table:table-row table:style-name="ro1">
              <table:table-cell/>
              <table:table-cell table:style-name="ce6" office:value-type="string" calcext:value-type="string">
                <text:p>******* <text:s text:c="2"/>0101 <text:s/>SERVICIOS GENERALES</text:p>
              </table:table-cell>
              <table:table-cell table:style-name="ce9" office:value-type="float" office:value="1331375" calcext:value-type="float">
                <text:p>1.331.375,00 </text:p>
              </table:table-cell>
              <table:table-cell table:style-name="ce9" office:value-type="float" office:value="119000" calcext:value-type="float">
                <text:p>119.000,00 </text:p>
              </table:table-cell>
              <table:table-cell table:style-name="ce9" office:value-type="float" office:value="1450375" calcext:value-type="float">
                <text:p>1.450.375,00 </text:p>
              </table:table-cell>
              <table:table-cell table:style-name="ce9" office:value-type="float" office:value="153270.18" calcext:value-type="float">
                <text:p>153.270,18 </text:p>
              </table:table-cell>
              <table:table-cell table:style-name="ce9" office:value-type="float" office:value="4964.73" calcext:value-type="float">
                <text:p>4.964,73 </text:p>
              </table:table-cell>
              <table:table-cell table:number-columns-repeated="2" table:style-name="ce9" office:value-type="float" office:value="1297104.82" calcext:value-type="float">
                <text:p>1.297.104,82 </text:p>
              </table:table-cell>
              <table:table-cell table:style-name="ce9" office:value-type="float" office:value="645454.29" calcext:value-type="float">
                <text:p>645.454,29 </text:p>
              </table:table-cell>
              <table:table-cell table:style-name="ce9" office:value-type="float" office:value="645425.7" calcext:value-type="float">
                <text:p>645.425,70 </text:p>
              </table:table-cell>
              <table:table-cell table:style-name="ce9" office:value-type="float" office:value="28.59" calcext:value-type="float">
                <text:p>28,59 </text:p>
              </table:table-cell>
              <table:table-cell table:style-name="ce1" table:number-columns-repeated="16372"/>
            </table:table-row>
            <table:table-row-group>
              <table:table-row table:style-name="ro1">
                <table:table-cell/>
                <table:table-cell table:style-name="ce6" office:value-type="string" calcext:value-type="string">
                  <text:p>****** <text:s text:c="3"/>911P <text:s/>Comisionado de la Transparencia</text:p>
                </table:table-cell>
                <table:table-cell table:style-name="ce9" office:value-type="float" office:value="1331375" calcext:value-type="float">
                  <text:p>1.331.375,00 </text:p>
                </table:table-cell>
                <table:table-cell table:style-name="ce9" office:value-type="float" office:value="119000" calcext:value-type="float">
                  <text:p>119.000,00 </text:p>
                </table:table-cell>
                <table:table-cell table:style-name="ce9" office:value-type="float" office:value="1450375" calcext:value-type="float">
                  <text:p>1.450.375,00 </text:p>
                </table:table-cell>
                <table:table-cell table:style-name="ce9" office:value-type="float" office:value="153270.18" calcext:value-type="float">
                  <text:p>153.270,18 </text:p>
                </table:table-cell>
                <table:table-cell table:style-name="ce9" office:value-type="float" office:value="4964.73" calcext:value-type="float">
                  <text:p>4.964,73 </text:p>
                </table:table-cell>
                <table:table-cell table:number-columns-repeated="2" table:style-name="ce9" office:value-type="float" office:value="1297104.82" calcext:value-type="float">
                  <text:p>1.297.104,82 </text:p>
                </table:table-cell>
                <table:table-cell table:style-name="ce9" office:value-type="float" office:value="645454.29" calcext:value-type="float">
                  <text:p>645.454,29 </text:p>
                </table:table-cell>
                <table:table-cell table:style-name="ce9" office:value-type="float" office:value="645425.7" calcext:value-type="float">
                  <text:p>645.425,70 </text:p>
                </table:table-cell>
                <table:table-cell table:style-name="ce9" office:value-type="float" office:value="28.59" calcext:value-type="float">
                  <text:p>28,59 </text:p>
                </table:table-cell>
                <table:table-cell table:style-name="ce1" table:number-columns-repeated="16372"/>
              </table:table-row>
              <table:table-row-group>
                <table:table-row table:style-name="ro1">
                  <table:table-cell/>
                  <table:table-cell table:style-name="ce6" office:value-type="string" calcext:value-type="string">
                    <text:p>***** <text:s text:c="4"/>1 <text:s/>GASTOS DE PERSONAL</text:p>
                  </table:table-cell>
                  <table:table-cell table:style-name="ce9" office:value-type="float" office:value="1129000" calcext:value-type="float">
                    <text:p>1.129.000,00 </text:p>
                  </table:table-cell>
                  <table:table-cell table:style-name="ce9" office:value-type="float" office:value="13000" calcext:value-type="float">
                    <text:p>13.000,00 </text:p>
                  </table:table-cell>
                  <table:table-cell table:style-name="ce9" office:value-type="float" office:value="1142000" calcext:value-type="float">
                    <text:p>1.142.000,00 </text:p>
                  </table:table-cell>
                  <table:table-cell table:style-name="ce9" office:value-type="float" office:value="43024.43" calcext:value-type="float">
                    <text:p>43.024,43 </text:p>
                  </table:table-cell>
                  <table:table-cell table:style-name="ce9" office:value-type="float" office:value="4964.73" calcext:value-type="float">
                    <text:p>4.964,73 </text:p>
                  </table:table-cell>
                  <table:table-cell table:number-columns-repeated="2" table:style-name="ce9" office:value-type="float" office:value="1098975.57" calcext:value-type="float">
                    <text:p>1.098.975,57 </text:p>
                  </table:table-cell>
                  <table:table-cell table:number-columns-repeated="2" table:style-name="ce9" office:value-type="float" office:value="526897.48" calcext:value-type="float">
                    <text:p>526.897,48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style-name="ce1" table:number-columns-repeated="16372"/>
                </table:table-row>
                <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10 <text:s/>Retribuciones miembros del Gob</text:p>
                    </table:table-cell>
                    <table:table-cell table:style-name="ce9" office:value-type="float" office:value="90000" calcext:value-type="float">
                      <text:p>90.000,00 </text:p>
                    </table:table-cell>
                    <table:table-cell table:style-name="ce9" office:value-type="float" office:value="8000" calcext:value-type="float">
                      <text:p>8.000,00 </text:p>
                    </table:table-cell>
                    <table:table-cell table:style-name="ce9" office:value-type="float" office:value="98000" calcext:value-type="float">
                      <text:p>98.000,00 </text:p>
                    </table:table-cell>
                    <table:table-cell table:style-name="ce9" office:value-type="float" office:value="8000" calcext:value-type="float">
                      <text:p>8.000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90000" calcext:value-type="float">
                      <text:p>90.000,00 </text:p>
                    </table:table-cell>
                    <table:table-cell table:number-columns-repeated="2" table:style-name="ce9" office:value-type="float" office:value="48068.09" calcext:value-type="float">
                      <text:p>48.068,09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0000 <text:s/>Retrib.básic. y otras ret. del</text:p>
                      </table:table-cell>
                      <table:table-cell table:style-name="ce9" office:value-type="float" office:value="90000" calcext:value-type="float">
                        <text:p>90.000,00 </text:p>
                      </table:table-cell>
                      <table:table-cell table:style-name="ce9" office:value-type="float" office:value="8000" calcext:value-type="float">
                        <text:p>8.000,00 </text:p>
                      </table:table-cell>
                      <table:table-cell table:style-name="ce9" office:value-type="float" office:value="98000" calcext:value-type="float">
                        <text:p>98.000,00 </text:p>
                      </table:table-cell>
                      <table:table-cell table:style-name="ce9" office:value-type="float" office:value="8000" calcext:value-type="float">
                        <text:p>8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90000" calcext:value-type="float">
                        <text:p>90.000,00 </text:p>
                      </table:table-cell>
                      <table:table-cell table:number-columns-repeated="2" table:style-name="ce9" office:value-type="float" office:value="48068.09" calcext:value-type="float">
                        <text:p>48.068,09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000010 <text:s/>Retrib. básic. y otras ret. de</text:p>
                        </table:table-cell>
                        <table:table-cell table:style-name="ce9" office:value-type="float" office:value="90000" calcext:value-type="float">
                          <text:p>90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98000" calcext:value-type="float">
                          <text:p>98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90000" calcext:value-type="float">
                          <text:p>90.000,00 </text:p>
                        </table:table-cell>
                        <table:table-cell table:number-columns-repeated="2" table:style-name="ce9" office:value-type="float" office:value="48068.09" calcext:value-type="float">
                          <text:p>48.068,0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90000" calcext:value-type="float">
                          <text:p>90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98000" calcext:value-type="float">
                          <text:p>98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90000" calcext:value-type="float">
                          <text:p>90.000,00 </text:p>
                        </table:table-cell>
                        <table:table-cell table:number-columns-repeated="2" table:style-name="ce9" office:value-type="float" office:value="48068.09" calcext:value-type="float">
                          <text:p>48.068,0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11 <text:s/>Personal Eventual</text:p>
                    </table:table-cell>
                    <table:table-cell table:style-name="ce9" office:value-type="float" office:value="63000" calcext:value-type="float">
                      <text:p>63.000,00 </text:p>
                    </table:table-cell>
                    <table:table-cell table:style-name="ce9" office:value-type="float" office:value="2000" calcext:value-type="float">
                      <text:p>2.000,00 </text:p>
                    </table:table-cell>
                    <table:table-cell table:style-name="ce9" office:value-type="float" office:value="65000" calcext:value-type="float">
                      <text:p>65.000,00 </text:p>
                    </table:table-cell>
                    <table:table-cell table:style-name="ce9" office:value-type="float" office:value="4544.03" calcext:value-type="float">
                      <text:p>4.544,03 </text:p>
                    </table:table-cell>
                    <table:table-cell table:style-name="ce9" office:value-type="float" office:value="455.97" calcext:value-type="float">
                      <text:p>455,97 </text:p>
                    </table:table-cell>
                    <table:table-cell table:number-columns-repeated="2" table:style-name="ce9" office:value-type="float" office:value="60455.97" calcext:value-type="float">
                      <text:p>60.455,97 </text:p>
                    </table:table-cell>
                    <table:table-cell table:number-columns-repeated="2" table:style-name="ce9" office:value-type="float" office:value="33102.84" calcext:value-type="float">
                      <text:p>33.102,84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1000 <text:s/>Retrib. básicas y otras remune</text:p>
                      </table:table-cell>
                      <table:table-cell table:style-name="ce9" office:value-type="float" office:value="61000" calcext:value-type="float">
                        <text:p>61.00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63000" calcext:value-type="float">
                        <text:p>63.000,00 </text:p>
                      </table:table-cell>
                      <table:table-cell table:style-name="ce9" office:value-type="float" office:value="3000" calcext:value-type="float">
                        <text:p>3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60000" calcext:value-type="float">
                        <text:p>60.000,00 </text:p>
                      </table:table-cell>
                      <table:table-cell table:number-columns-repeated="2" table:style-name="ce9" office:value-type="float" office:value="32646.87" calcext:value-type="float">
                        <text:p>32.646,8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100010 <text:s/>Sueldo. Personal Eventual</text:p>
                        </table:table-cell>
                        <table:table-cell table:style-name="ce9" office:value-type="float" office:value="61000" calcext:value-type="float">
                          <text:p>61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63000" calcext:value-type="float">
                          <text:p>63.000,00 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60000" calcext:value-type="float">
                          <text:p>60.000,00 </text:p>
                        </table:table-cell>
                        <table:table-cell table:number-columns-repeated="2" table:style-name="ce9" office:value-type="float" office:value="32646.87" calcext:value-type="float">
                          <text:p>32.646,8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61000" calcext:value-type="float">
                          <text:p>61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63000" calcext:value-type="float">
                          <text:p>63.000,00 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60000" calcext:value-type="float">
                          <text:p>60.000,00 </text:p>
                        </table:table-cell>
                        <table:table-cell table:number-columns-repeated="2" table:style-name="ce9" office:value-type="float" office:value="32646.87" calcext:value-type="float">
                          <text:p>32.646,8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1800 <text:s/>Contribuciones a planes de pensiones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1544.03" calcext:value-type="float">
                        <text:p>1.544,03 </text:p>
                      </table:table-cell>
                      <table:table-cell table:number-columns-repeated="5" table:style-name="ce9" office:value-type="float" office:value="455.97" calcext:value-type="float">
                        <text:p>455,9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180000 <text:s/>Contribuciones a planes de pensiones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1544.03" calcext:value-type="float">
                          <text:p>1.544,03 </text:p>
                        </table:table-cell>
                        <table:table-cell table:number-columns-repeated="5" table:style-name="ce9" office:value-type="float" office:value="455.97" calcext:value-type="float">
                          <text:p>455,9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1544.03" calcext:value-type="float">
                          <text:p>1.544,03 </text:p>
                        </table:table-cell>
                        <table:table-cell table:number-columns-repeated="5" table:style-name="ce9" office:value-type="float" office:value="455.97" calcext:value-type="float">
                          <text:p>455,9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12 <text:s/>Funcionarios y Personal Estatutario</text:p>
                    </table:table-cell>
                    <table:table-cell table:style-name="ce9" office:value-type="float" office:value="724000" calcext:value-type="float">
                      <text:p>724.000,00 </text:p>
                    </table:table-cell>
                    <table:table-cell table:style-name="ce9" office:value-type="float" office:value="12000" calcext:value-type="float">
                      <text:p>12.000,00 </text:p>
                    </table:table-cell>
                    <table:table-cell table:style-name="ce9" office:value-type="float" office:value="736000" calcext:value-type="float">
                      <text:p>736.000,00 </text:p>
                    </table:table-cell>
                    <table:table-cell table:style-name="ce9" office:value-type="float" office:value="16491.24" calcext:value-type="float">
                      <text:p>16.491,24 </text:p>
                    </table:table-cell>
                    <table:table-cell table:style-name="ce9" office:value-type="float" office:value="4508.76" calcext:value-type="float">
                      <text:p>4.508,76 </text:p>
                    </table:table-cell>
                    <table:table-cell table:number-columns-repeated="2" table:style-name="ce9" office:value-type="float" office:value="719508.76" calcext:value-type="float">
                      <text:p>719.508,76 </text:p>
                    </table:table-cell>
                    <table:table-cell table:number-columns-repeated="2" table:style-name="ce9" office:value-type="float" office:value="337516.89" calcext:value-type="float">
                      <text:p>337.516,89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2000 <text:s/>Sueldo</text:p>
                      </table:table-cell>
                      <table:table-cell table:style-name="ce9" office:value-type="float" office:value="183000" calcext:value-type="float">
                        <text:p>183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183000" calcext:value-type="float">
                        <text:p>183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83000" calcext:value-type="float">
                        <text:p>183.000,00 </text:p>
                      </table:table-cell>
                      <table:table-cell table:number-columns-repeated="2" table:style-name="ce9" office:value-type="float" office:value="74760.33" calcext:value-type="float">
                        <text:p>74.760,33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200010 <text:s/>Sueldo. Funcionarios de carrera</text:p>
                        </table:table-cell>
                        <table:table-cell table:style-name="ce9" office:value-type="float" office:value="183000" calcext:value-type="float">
                          <text:p>18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83000" calcext:value-type="float">
                          <text:p>183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83000" calcext:value-type="float">
                          <text:p>183.000,00 </text:p>
                        </table:table-cell>
                        <table:table-cell table:number-columns-repeated="2" table:style-name="ce9" office:value-type="float" office:value="74760.33" calcext:value-type="float">
                          <text:p>74.760,3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83000" calcext:value-type="float">
                          <text:p>18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83000" calcext:value-type="float">
                          <text:p>183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83000" calcext:value-type="float">
                          <text:p>183.000,00 </text:p>
                        </table:table-cell>
                        <table:table-cell table:number-columns-repeated="2" table:style-name="ce9" office:value-type="float" office:value="74760.33" calcext:value-type="float">
                          <text:p>74.760,3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2005 <text:s/>Trienios</text:p>
                      </table:table-cell>
                      <table:table-cell table:style-name="ce9" office:value-type="float" office:value="24000" calcext:value-type="float">
                        <text:p>24.000,00 </text:p>
                      </table:table-cell>
                      <table:table-cell table:style-name="ce9" office:value-type="float" office:value="4000" calcext:value-type="float">
                        <text:p>4.000,00 </text:p>
                      </table:table-cell>
                      <table:table-cell table:style-name="ce9" office:value-type="float" office:value="28000" calcext:value-type="float">
                        <text:p>28.000,00 </text:p>
                      </table:table-cell>
                      <table:table-cell table:style-name="ce9" office:value-type="float" office:value="4000" calcext:value-type="float">
                        <text:p>4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4000" calcext:value-type="float">
                        <text:p>24.000,00 </text:p>
                      </table:table-cell>
                      <table:table-cell table:number-columns-repeated="2" table:style-name="ce9" office:value-type="float" office:value="13588.58" calcext:value-type="float">
                        <text:p>13.588,58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200510 <text:s/>Trienios. Funcionarios de carrera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style-name="ce9" office:value-type="float" office:value="4000" calcext:value-type="float">
                          <text:p>4.000,00 </text:p>
                        </table:table-cell>
                        <table:table-cell table:style-name="ce9" office:value-type="float" office:value="28000" calcext:value-type="float">
                          <text:p>28.000,00 </text:p>
                        </table:table-cell>
                        <table:table-cell table:style-name="ce9" office:value-type="float" office:value="4000" calcext:value-type="float">
                          <text:p>4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13588.58" calcext:value-type="float">
                          <text:p>13.588,5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style-name="ce9" office:value-type="float" office:value="4000" calcext:value-type="float">
                          <text:p>4.000,00 </text:p>
                        </table:table-cell>
                        <table:table-cell table:style-name="ce9" office:value-type="float" office:value="28000" calcext:value-type="float">
                          <text:p>28.000,00 </text:p>
                        </table:table-cell>
                        <table:table-cell table:style-name="ce9" office:value-type="float" office:value="4000" calcext:value-type="float">
                          <text:p>4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13588.58" calcext:value-type="float">
                          <text:p>13.588,5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2101 <text:s/>Complementos al puesto de trabajo</text:p>
                      </table:table-cell>
                      <table:table-cell table:style-name="ce9" office:value-type="float" office:value="483000" calcext:value-type="float">
                        <text:p>483.000,00 </text:p>
                      </table:table-cell>
                      <table:table-cell table:style-name="ce9" office:value-type="float" office:value="8000" calcext:value-type="float">
                        <text:p>8.000,00 </text:p>
                      </table:table-cell>
                      <table:table-cell table:style-name="ce9" office:value-type="float" office:value="491000" calcext:value-type="float">
                        <text:p>491.000,00 </text:p>
                      </table:table-cell>
                      <table:table-cell table:style-name="ce9" office:value-type="float" office:value="8000" calcext:value-type="float">
                        <text:p>8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483000" calcext:value-type="float">
                        <text:p>483.000,00 </text:p>
                      </table:table-cell>
                      <table:table-cell table:number-columns-repeated="2" table:style-name="ce9" office:value-type="float" office:value="234677.23" calcext:value-type="float">
                        <text:p>234.677,23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210110 <text:s/>Complementos de destino. Funci</text:p>
                        </table:table-cell>
                        <table:table-cell table:style-name="ce9" office:value-type="float" office:value="483000" calcext:value-type="float">
                          <text:p>483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491000" calcext:value-type="float">
                          <text:p>491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483000" calcext:value-type="float">
                          <text:p>483.000,00 </text:p>
                        </table:table-cell>
                        <table:table-cell table:number-columns-repeated="2" table:style-name="ce9" office:value-type="float" office:value="234677.23" calcext:value-type="float">
                          <text:p>234.677,2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483000" calcext:value-type="float">
                          <text:p>483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491000" calcext:value-type="float">
                          <text:p>491.000,00 </text:p>
                        </table:table-cell>
                        <table:table-cell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483000" calcext:value-type="float">
                          <text:p>483.000,00 </text:p>
                        </table:table-cell>
                        <table:table-cell table:number-columns-repeated="2" table:style-name="ce9" office:value-type="float" office:value="234677.23" calcext:value-type="float">
                          <text:p>234.677,2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2102 <text:s/>Indemnizaciones por residencia</text:p>
                      </table:table-cell>
                      <table:table-cell table:style-name="ce9" office:value-type="float" office:value="25000" calcext:value-type="float">
                        <text:p>25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5000" calcext:value-type="float">
                        <text:p>25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5000" calcext:value-type="float">
                        <text:p>25.000,00 </text:p>
                      </table:table-cell>
                      <table:table-cell table:number-columns-repeated="2" table:style-name="ce9" office:value-type="float" office:value="9981.99" calcext:value-type="float">
                        <text:p>9.981,99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210210 <text:s/>Indemnizaciones por residencia</text:p>
                        </table:table-cell>
                        <table:table-cell table:style-name="ce9" office:value-type="float" office:value="25000" calcext:value-type="float">
                          <text:p>25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5000" calcext:value-type="float">
                          <text:p>25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5000" calcext:value-type="float">
                          <text:p>25.000,00 </text:p>
                        </table:table-cell>
                        <table:table-cell table:number-columns-repeated="2" table:style-name="ce9" office:value-type="float" office:value="9981.99" calcext:value-type="float">
                          <text:p>9.981,9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5000" calcext:value-type="float">
                          <text:p>25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5000" calcext:value-type="float">
                          <text:p>25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5000" calcext:value-type="float">
                          <text:p>25.000,00 </text:p>
                        </table:table-cell>
                        <table:table-cell table:number-columns-repeated="2" table:style-name="ce9" office:value-type="float" office:value="9981.99" calcext:value-type="float">
                          <text:p>9.981,9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2800 <text:s/>Contribuciones a planes de pensiones</text:p>
                      </table:table-cell>
                      <table:table-cell table:style-name="ce9" office:value-type="float" office:value="9000" calcext:value-type="float">
                        <text:p>9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9000" calcext:value-type="float">
                        <text:p>9.000,00 </text:p>
                      </table:table-cell>
                      <table:table-cell table:style-name="ce9" office:value-type="float" office:value="4491.24" calcext:value-type="float">
                        <text:p>4.491,24 </text:p>
                      </table:table-cell>
                      <table:table-cell table:number-columns-repeated="5" table:style-name="ce9" office:value-type="float" office:value="4508.76" calcext:value-type="float">
                        <text:p>4.508,76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280000 <text:s/>Contribuciones a planes de pensiones</text:p>
                        </table:table-cell>
                        <table:table-cell table:style-name="ce9" office:value-type="float" office:value="9000" calcext:value-type="float">
                          <text:p>9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9000" calcext:value-type="float">
                          <text:p>9.000,00 </text:p>
                        </table:table-cell>
                        <table:table-cell table:style-name="ce9" office:value-type="float" office:value="4491.24" calcext:value-type="float">
                          <text:p>4.491,24 </text:p>
                        </table:table-cell>
                        <table:table-cell table:number-columns-repeated="5" table:style-name="ce9" office:value-type="float" office:value="4508.76" calcext:value-type="float">
                          <text:p>4.508,7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9000" calcext:value-type="float">
                          <text:p>9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9000" calcext:value-type="float">
                          <text:p>9.000,00 </text:p>
                        </table:table-cell>
                        <table:table-cell table:style-name="ce9" office:value-type="float" office:value="4491.24" calcext:value-type="float">
                          <text:p>4.491,24 </text:p>
                        </table:table-cell>
                        <table:table-cell table:number-columns-repeated="5" table:style-name="ce9" office:value-type="float" office:value="4508.76" calcext:value-type="float">
                          <text:p>4.508,7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15 <text:s/>Incentivos al Rendimiento</text:p>
                    </table:table-cell>
                    <table:table-cell table:style-name="ce9" office:value-type="float" office:value="36000" calcext:value-type="float">
                      <text:p>36.000,00 </text:p>
                    </table:table-cell>
                    <table:table-cell table:style-name="ce9" office:value-type="float" office:value="4000" calcext:value-type="float">
                      <text:p>4.000,00 </text:p>
                    </table:table-cell>
                    <table:table-cell table:style-name="ce9" office:value-type="float" office:value="40000" calcext:value-type="float">
                      <text:p>40.000,00 </text:p>
                    </table:table-cell>
                    <table:table-cell table:style-name="ce9" office:value-type="float" office:value="1989.16" calcext:value-type="float">
                      <text:p>1.989,16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38010.84" calcext:value-type="float">
                      <text:p>38.010,84 </text:p>
                    </table:table-cell>
                    <table:table-cell table:number-columns-repeated="2" table:style-name="ce9" office:value-type="float" office:value="16976.83" calcext:value-type="float">
                      <text:p>16.976,83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5000 <text:s/>Productividad Personal funcion</text:p>
                      </table:table-cell>
                      <table:table-cell table:style-name="ce9" office:value-type="float" office:value="33000" calcext:value-type="float">
                        <text:p>33.00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35000" calcext:value-type="float">
                        <text:p>35.000,00 </text:p>
                      </table:table-cell>
                      <table:table-cell table:style-name="ce9" office:value-type="float" office:value="1989.16" calcext:value-type="float">
                        <text:p>1.989,16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33010.84" calcext:value-type="float">
                        <text:p>33.010,84 </text:p>
                      </table:table-cell>
                      <table:table-cell table:number-columns-repeated="2" table:style-name="ce9" office:value-type="float" office:value="16876.04" calcext:value-type="float">
                        <text:p>16.876,04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500010 <text:s/>Productividad pers func y esta</text:p>
                        </table:table-cell>
                        <table:table-cell table:style-name="ce9" office:value-type="float" office:value="33000" calcext:value-type="float">
                          <text:p>33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35000" calcext:value-type="float">
                          <text:p>35.000,00 </text:p>
                        </table:table-cell>
                        <table:table-cell table:style-name="ce9" office:value-type="float" office:value="1989.16" calcext:value-type="float">
                          <text:p>1.989,1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33010.84" calcext:value-type="float">
                          <text:p>33.010,84 </text:p>
                        </table:table-cell>
                        <table:table-cell table:number-columns-repeated="2" table:style-name="ce9" office:value-type="float" office:value="16876.04" calcext:value-type="float">
                          <text:p>16.876,0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33000" calcext:value-type="float">
                          <text:p>33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35000" calcext:value-type="float">
                          <text:p>35.000,00 </text:p>
                        </table:table-cell>
                        <table:table-cell table:style-name="ce9" office:value-type="float" office:value="1989.16" calcext:value-type="float">
                          <text:p>1.989,1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33010.84" calcext:value-type="float">
                          <text:p>33.010,84 </text:p>
                        </table:table-cell>
                        <table:table-cell table:number-columns-repeated="2" table:style-name="ce9" office:value-type="float" office:value="16876.04" calcext:value-type="float">
                          <text:p>16.876,0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5100 <text:s/>Gratificaciones</text:p>
                      </table:table-cell>
                      <table:table-cell table:style-name="ce9" office:value-type="float" office:value="3000" calcext:value-type="float">
                        <text:p>3.00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5000" calcext:value-type="float">
                        <text:p>5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5000" calcext:value-type="float">
                        <text:p>5.000,00 </text:p>
                      </table:table-cell>
                      <table:table-cell table:number-columns-repeated="2" table:style-name="ce9" office:value-type="float" office:value="100.79" calcext:value-type="float">
                        <text:p>100,79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510010 <text:s/>Gratificaciones. Funcionarios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100.79" calcext:value-type="float">
                          <text:p>100,7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100.79" calcext:value-type="float">
                          <text:p>100,7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16 <text:s/>Cuotas, Prestac. y Gtos Soc. a</text:p>
                    </table:table-cell>
                    <table:table-cell table:style-name="ce9" office:value-type="float" office:value="216000" calcext:value-type="float">
                      <text:p>216.000,00 </text:p>
                    </table:table-cell>
                    <table:table-cell table:style-name="ce9" office:value-type="float" office:value="-13000" calcext:value-type="float">
                      <text:p>13.000,00-</text:p>
                    </table:table-cell>
                    <table:table-cell table:style-name="ce9" office:value-type="float" office:value="203000" calcext:value-type="float">
                      <text:p>203.000,00 </text:p>
                    </table:table-cell>
                    <table:table-cell table:style-name="ce9" office:value-type="float" office:value="12000" calcext:value-type="float">
                      <text:p>12.000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191000" calcext:value-type="float">
                      <text:p>191.000,00 </text:p>
                    </table:table-cell>
                    <table:table-cell table:number-columns-repeated="2" table:style-name="ce9" office:value-type="float" office:value="91232.83" calcext:value-type="float">
                      <text:p>91.232,83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010 <text:s/>Cuotas sociales altos cargos</text:p>
                      </table:table-cell>
                      <table:table-cell table:style-name="ce9" office:value-type="float" office:value="24000" calcext:value-type="float">
                        <text:p>24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4000" calcext:value-type="float">
                        <text:p>24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4000" calcext:value-type="float">
                        <text:p>24.000,00 </text:p>
                      </table:table-cell>
                      <table:table-cell table:number-columns-repeated="2" table:style-name="ce9" office:value-type="float" office:value="10090.92" calcext:value-type="float">
                        <text:p>10.090,92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01010 <text:s/>Cuotas sociales altos cargos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10090.92" calcext:value-type="float">
                          <text:p>10.090,9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4000" calcext:value-type="float">
                          <text:p>24.000,00 </text:p>
                        </table:table-cell>
                        <table:table-cell table:number-columns-repeated="2" table:style-name="ce9" office:value-type="float" office:value="10090.92" calcext:value-type="float">
                          <text:p>10.090,9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011 <text:s/>Cuotas sociales personal eventual</text:p>
                      </table:table-cell>
                      <table:table-cell table:style-name="ce9" office:value-type="float" office:value="21000" calcext:value-type="float">
                        <text:p>21.000,00 </text:p>
                      </table:table-cell>
                      <table:table-cell table:style-name="ce9" office:value-type="float" office:value="-1000" calcext:value-type="float">
                        <text:p>1.000,00-</text:p>
                      </table:table-cell>
                      <table:table-cell table:style-name="ce9" office:value-type="float" office:value="20000" calcext:value-type="float">
                        <text:p>20.000,00 </text:p>
                      </table:table-cell>
                      <table:table-cell table:style-name="ce9" office:value-type="float" office:value="5000" calcext:value-type="float">
                        <text:p>5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5000" calcext:value-type="float">
                        <text:p>15.000,00 </text:p>
                      </table:table-cell>
                      <table:table-cell table:number-columns-repeated="2" table:style-name="ce9" office:value-type="float" office:value="9869.67" calcext:value-type="float">
                        <text:p>9.869,6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01110 <text:s/>Cuotas sociales personal eventual</text:p>
                        </table:table-cell>
                        <table:table-cell table:style-name="ce9" office:value-type="float" office:value="21000" calcext:value-type="float">
                          <text:p>21.000,00 </text:p>
                        </table:table-cell>
                        <table:table-cell table:style-name="ce9" office:value-type="float" office:value="-1000" calcext:value-type="float">
                          <text:p>1.000,00-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5000" calcext:value-type="float">
                          <text:p>15.000,00 </text:p>
                        </table:table-cell>
                        <table:table-cell table:number-columns-repeated="2" table:style-name="ce9" office:value-type="float" office:value="9869.67" calcext:value-type="float">
                          <text:p>9.869,6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1000" calcext:value-type="float">
                          <text:p>21.000,00 </text:p>
                        </table:table-cell>
                        <table:table-cell table:style-name="ce9" office:value-type="float" office:value="-1000" calcext:value-type="float">
                          <text:p>1.000,00-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5000" calcext:value-type="float">
                          <text:p>15.000,00 </text:p>
                        </table:table-cell>
                        <table:table-cell table:number-columns-repeated="2" table:style-name="ce9" office:value-type="float" office:value="9869.67" calcext:value-type="float">
                          <text:p>9.869,6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012 <text:s/>Cuotas sociales funcionarios y</text:p>
                      </table:table-cell>
                      <table:table-cell table:style-name="ce9" office:value-type="float" office:value="150000" calcext:value-type="float">
                        <text:p>150.000,00 </text:p>
                      </table:table-cell>
                      <table:table-cell table:style-name="ce9" office:value-type="float" office:value="-10000" calcext:value-type="float">
                        <text:p>10.000,00-</text:p>
                      </table:table-cell>
                      <table:table-cell table:style-name="ce9" office:value-type="float" office:value="140000" calcext:value-type="float">
                        <text:p>140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40000" calcext:value-type="float">
                        <text:p>140.000,00 </text:p>
                      </table:table-cell>
                      <table:table-cell table:number-columns-repeated="2" table:style-name="ce9" office:value-type="float" office:value="65718.25" calcext:value-type="float">
                        <text:p>65.718,25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01210 <text:s/>Cuotas sociales func y pers es</text:p>
                        </table:table-cell>
                        <table:table-cell table:style-name="ce9" office:value-type="float" office:value="150000" calcext:value-type="float">
                          <text:p>150.000,00 </text:p>
                        </table:table-cell>
                        <table:table-cell table:style-name="ce9" office:value-type="float" office:value="-10000" calcext:value-type="float">
                          <text:p>10.000,00-</text:p>
                        </table:table-cell>
                        <table:table-cell table:style-name="ce9" office:value-type="float" office:value="140000" calcext:value-type="float">
                          <text:p>140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40000" calcext:value-type="float">
                          <text:p>140.000,00 </text:p>
                        </table:table-cell>
                        <table:table-cell table:number-columns-repeated="2" table:style-name="ce9" office:value-type="float" office:value="65718.25" calcext:value-type="float">
                          <text:p>65.718,2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50000" calcext:value-type="float">
                          <text:p>150.000,00 </text:p>
                        </table:table-cell>
                        <table:table-cell table:style-name="ce9" office:value-type="float" office:value="-10000" calcext:value-type="float">
                          <text:p>10.000,00-</text:p>
                        </table:table-cell>
                        <table:table-cell table:style-name="ce9" office:value-type="float" office:value="140000" calcext:value-type="float">
                          <text:p>140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40000" calcext:value-type="float">
                          <text:p>140.000,00 </text:p>
                        </table:table-cell>
                        <table:table-cell table:number-columns-repeated="2" table:style-name="ce9" office:value-type="float" office:value="65718.25" calcext:value-type="float">
                          <text:p>65.718,2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212 <text:s/>Formación y perfeccionamiento</text:p>
                      </table:table-cell>
                      <table:table-cell table:style-name="ce9" office:value-type="float" office:value="3500" calcext:value-type="float">
                        <text:p>3.500,00 </text:p>
                      </table:table-cell>
                      <table:table-cell table:style-name="ce9" office:value-type="float" office:value="-2000" calcext:value-type="float">
                        <text:p>2.000,00-</text:p>
                      </table:table-cell>
                      <table:table-cell table:number-columns-repeated="2" table:style-name="ce9" office:value-type="float" office:value="1500" calcext:value-type="float">
                        <text:p>1.5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21200 <text:s/>Formación y perfeccionamiento</text:p>
                        </table:table-cell>
                        <table:table-cell table:style-name="ce9" office:value-type="float" office:value="3500" calcext:value-type="float">
                          <text:p>3.500,00 </text:p>
                        </table:table-cell>
                        <table:table-cell table:style-name="ce9" office:value-type="float" office:value="-2000" calcext:value-type="float">
                          <text:p>2.000,00-</text:p>
                        </table:table-cell>
                        <table:table-cell table:number-columns-repeated="2" table:style-name="ce9" office:value-type="float" office:value="1500" calcext:value-type="float">
                          <text:p>1.5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3500" calcext:value-type="float">
                          <text:p>3.500,00 </text:p>
                        </table:table-cell>
                        <table:table-cell table:style-name="ce9" office:value-type="float" office:value="-2000" calcext:value-type="float">
                          <text:p>2.000,00-</text:p>
                        </table:table-cell>
                        <table:table-cell table:number-columns-repeated="2" table:style-name="ce9" office:value-type="float" office:value="1500" calcext:value-type="float">
                          <text:p>1.5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213 <text:s/>Gastos de asistencia médico-fa</text:p>
                      </table:table-cell>
                      <table:table-cell table:style-name="ce9" office:value-type="float" office:value="6000" calcext:value-type="float">
                        <text:p>6.000,00 </text:p>
                      </table:table-cell>
                      <table:table-cell table:style-name="ce9" office:value-type="float" office:value="5000" calcext:value-type="float">
                        <text:p>5.000,00 </text:p>
                      </table:table-cell>
                      <table:table-cell table:style-name="ce9" office:value-type="float" office:value="11000" calcext:value-type="float">
                        <text:p>11.000,00 </text:p>
                      </table:table-cell>
                      <table:table-cell table:style-name="ce9" office:value-type="float" office:value="3000" calcext:value-type="float">
                        <text:p>3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8000" calcext:value-type="float">
                        <text:p>8.000,00 </text:p>
                      </table:table-cell>
                      <table:table-cell table:number-columns-repeated="2" table:style-name="ce9" office:value-type="float" office:value="3235.26" calcext:value-type="float">
                        <text:p>3.235,26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21300 <text:s/>Gastos de asistencia médico-fa</text:p>
                        </table:table-cell>
                        <table:table-cell table:style-name="ce9" office:value-type="float" office:value="6000" calcext:value-type="float">
                          <text:p>6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11000" calcext:value-type="float">
                          <text:p>11.000,00 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8000" calcext:value-type="float">
                          <text:p>8.000,00 </text:p>
                        </table:table-cell>
                        <table:table-cell table:number-columns-repeated="2" table:style-name="ce9" office:value-type="float" office:value="3235.26" calcext:value-type="float">
                          <text:p>3.235,2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6000" calcext:value-type="float">
                          <text:p>6.0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11000" calcext:value-type="float">
                          <text:p>11.000,00 </text:p>
                        </table:table-cell>
                        <table:table-cell table:style-name="ce9" office:value-type="float" office:value="3000" calcext:value-type="float">
                          <text:p>3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8000" calcext:value-type="float">
                          <text:p>8.000,00 </text:p>
                        </table:table-cell>
                        <table:table-cell table:number-columns-repeated="2" table:style-name="ce9" office:value-type="float" office:value="3235.26" calcext:value-type="float">
                          <text:p>3.235,2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214 <text:s/>Subsidios de estudios</text:p>
                      </table:table-cell>
                      <table:table-cell table:style-name="ce9" office:value-type="float" office:value="7000" calcext:value-type="float">
                        <text:p>7.000,00 </text:p>
                      </table:table-cell>
                      <table:table-cell table:style-name="ce9" office:value-type="float" office:value="-5000" calcext:value-type="float">
                        <text:p>5.000,00-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000" calcext:value-type="float">
                        <text:p>2.000,00 </text:p>
                      </table:table-cell>
                      <table:table-cell table:number-columns-repeated="2" table:style-name="ce9" office:value-type="float" office:value="1693.73" calcext:value-type="float">
                        <text:p>1.693,73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21400 <text:s/>Subsidios de estudios</text:p>
                        </table:table-cell>
                        <table:table-cell table:style-name="ce9" office:value-type="float" office:value="7000" calcext:value-type="float">
                          <text:p>7.000,00 </text:p>
                        </table:table-cell>
                        <table:table-cell table:style-name="ce9" office:value-type="float" office:value="-5000" calcext:value-type="float">
                          <text:p>5.000,00-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2" table:style-name="ce9" office:value-type="float" office:value="1693.73" calcext:value-type="float">
                          <text:p>1.693,7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7000" calcext:value-type="float">
                          <text:p>7.000,00 </text:p>
                        </table:table-cell>
                        <table:table-cell table:style-name="ce9" office:value-type="float" office:value="-5000" calcext:value-type="float">
                          <text:p>5.000,00-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2" table:style-name="ce9" office:value-type="float" office:value="1693.73" calcext:value-type="float">
                          <text:p>1.693,7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218 <text:s/>Otros gastos de acción social</text:p>
                      </table:table-cell>
                      <table:table-cell table:style-name="ce9" office:value-type="float" office:value="1500" calcext:value-type="float">
                        <text:p>1.5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1500" calcext:value-type="float">
                        <text:p>1.500,00 </text:p>
                      </table:table-cell>
                      <table:table-cell table:style-name="ce9" office:value-type="float" office:value="500" calcext:value-type="float">
                        <text:p>5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000" calcext:value-type="float">
                        <text:p>1.000,00 </text:p>
                      </table:table-cell>
                      <table:table-cell table:number-columns-repeated="3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21800 <text:s/>Otros gastos de acción social</text:p>
                        </table:table-cell>
                        <table:table-cell table:style-name="ce9" office:value-type="float" office:value="1500" calcext:value-type="float">
                          <text:p>1.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500" calcext:value-type="float">
                          <text:p>1.500,00 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3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500" calcext:value-type="float">
                          <text:p>1.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500" calcext:value-type="float">
                          <text:p>1.500,00 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3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612 <text:s/>Asistencia <text:s/>a Cursos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000" calcext:value-type="float">
                        <text:p>2.0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61200 <text:s/>Asistencia <text:s/>a Cursos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16618 <text:s/>Otros</text:p>
                      </table:table-cell>
                      <table:table-cell table:style-name="ce9" office:value-type="float" office:value="1000" calcext:value-type="float">
                        <text:p>1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1000" calcext:value-type="float">
                        <text:p>1.000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000" calcext:value-type="float">
                        <text:p>1.000,00 </text:p>
                      </table:table-cell>
                      <table:table-cell table:number-columns-repeated="2" table:style-name="ce9" office:value-type="float" office:value="625" calcext:value-type="float">
                        <text:p>625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1661800 <text:s/>Otros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2" table:style-name="ce9" office:value-type="float" office:value="625" calcext:value-type="float">
                          <text:p>62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2" table:style-name="ce9" office:value-type="float" office:value="625" calcext:value-type="float">
                          <text:p>62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</table:table-row-group>
                <table:table-row table:style-name="ro1">
                  <table:table-cell/>
                  <table:table-cell table:style-name="ce6" office:value-type="string" calcext:value-type="string">
                    <text:p>***** <text:s text:c="4"/>2 <text:s/>GASTOS CORRIENTES EN BIENES Y SERVICIOS</text:p>
                  </table:table-cell>
                  <table:table-cell table:style-name="ce9" office:value-type="float" office:value="172360" calcext:value-type="float">
                    <text:p>172.360,00 </text:p>
                  </table:table-cell>
                  <table:table-cell table:style-name="ce9" office:value-type="float" office:value="123000" calcext:value-type="float">
                    <text:p>123.000,00 </text:p>
                  </table:table-cell>
                  <table:table-cell table:style-name="ce9" office:value-type="float" office:value="295360" calcext:value-type="float">
                    <text:p>295.360,00 </text:p>
                  </table:table-cell>
                  <table:table-cell table:style-name="ce9" office:value-type="float" office:value="107161.78" calcext:value-type="float">
                    <text:p>107.161,78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number-columns-repeated="2" table:style-name="ce9" office:value-type="float" office:value="188198.22" calcext:value-type="float">
                    <text:p>188.198,22 </text:p>
                  </table:table-cell>
                  <table:table-cell table:style-name="ce9" office:value-type="float" office:value="114452.8" calcext:value-type="float">
                    <text:p>114.452,80 </text:p>
                  </table:table-cell>
                  <table:table-cell table:style-name="ce9" office:value-type="float" office:value="114424.21" calcext:value-type="float">
                    <text:p>114.424,21 </text:p>
                  </table:table-cell>
                  <table:table-cell table:style-name="ce9" office:value-type="float" office:value="28.59" calcext:value-type="float">
                    <text:p>28,59 </text:p>
                  </table:table-cell>
                  <table:table-cell table:style-name="ce1" table:number-columns-repeated="16372"/>
                </table:table-row>
                <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20 <text:s/>Arrendamientos y Cánones</text:p>
                    </table:table-cell>
                    <table:table-cell table:style-name="ce9" office:value-type="float" office:value="155" calcext:value-type="float">
                      <text:p>155,00 </text:p>
                    </table:table-cell>
                    <table:table-cell table:style-name="ce9" office:value-type="float" office:value="2000" calcext:value-type="float">
                      <text:p>2.000,00 </text:p>
                    </table:table-cell>
                    <table:table-cell table:style-name="ce9" office:value-type="float" office:value="2155" calcext:value-type="float">
                      <text:p>2.155,00 </text:p>
                    </table:table-cell>
                    <table:table-cell table:style-name="ce9" office:value-type="float" office:value="332" calcext:value-type="float">
                      <text:p>332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1823" calcext:value-type="float">
                      <text:p>1.823,00 </text:p>
                    </table:table-cell>
                    <table:table-cell table:number-columns-repeated="2" table:style-name="ce9" office:value-type="float" office:value="899" calcext:value-type="float">
                      <text:p>899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0200 <text:s/>Edificios y otras construcciones</text:p>
                      </table:table-cell>
                      <table:table-cell table:style-name="ce9" office:value-type="float" office:value="100" calcext:value-type="float">
                        <text:p>10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2100" calcext:value-type="float">
                        <text:p>2.100,00 </text:p>
                      </table:table-cell>
                      <table:table-cell table:style-name="ce9" office:value-type="float" office:value="277" calcext:value-type="float">
                        <text:p>277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823" calcext:value-type="float">
                        <text:p>1.823,00 </text:p>
                      </table:table-cell>
                      <table:table-cell table:number-columns-repeated="2" table:style-name="ce9" office:value-type="float" office:value="899" calcext:value-type="float">
                        <text:p>899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020000 <text:s/>Edificios y otras construcciones</text:p>
                        </table:table-cell>
                        <table:table-cell table:style-name="ce9" office:value-type="float" office:value="100" calcext:value-type="float">
                          <text:p>1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2100" calcext:value-type="float">
                          <text:p>2.100,00 </text:p>
                        </table:table-cell>
                        <table:table-cell table:style-name="ce9" office:value-type="float" office:value="277" calcext:value-type="float">
                          <text:p>277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823" calcext:value-type="float">
                          <text:p>1.823,00 </text:p>
                        </table:table-cell>
                        <table:table-cell table:number-columns-repeated="2" table:style-name="ce9" office:value-type="float" office:value="899" calcext:value-type="float">
                          <text:p>899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00" calcext:value-type="float">
                          <text:p>1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2100" calcext:value-type="float">
                          <text:p>2.100,00 </text:p>
                        </table:table-cell>
                        <table:table-cell table:style-name="ce9" office:value-type="float" office:value="277" calcext:value-type="float">
                          <text:p>277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823" calcext:value-type="float">
                          <text:p>1.823,00 </text:p>
                        </table:table-cell>
                        <table:table-cell table:number-columns-repeated="2" table:style-name="ce9" office:value-type="float" office:value="899" calcext:value-type="float">
                          <text:p>899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0600 <text:s/>Equipamiento para proceso de l</text:p>
                      </table:table-cell>
                      <table:table-cell table:style-name="ce9" office:value-type="float" office:value="55" calcext:value-type="float">
                        <text:p>55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55" calcext:value-type="float">
                        <text:p>55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060000 <text:s/>Equipamiento para proceso de l</text:p>
                        </table:table-cell>
                        <table:table-cell table:style-name="ce9" office:value-type="float" office:value="55" calcext:value-type="float">
                          <text:p>5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5" calcext:value-type="float">
                          <text:p>55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55" calcext:value-type="float">
                          <text:p>5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5" calcext:value-type="float">
                          <text:p>55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21 <text:s/>Reparación, mantenimiento y conservación</text:p>
                    </table:table-cell>
                    <table:table-cell table:style-name="ce9" office:value-type="float" office:value="250" calcext:value-type="float">
                      <text:p>250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9" office:value-type="float" office:value="250" calcext:value-type="float">
                      <text:p>250,00 </text:p>
                    </table:table-cell>
                    <table:table-cell table:style-name="ce9" office:value-type="float" office:value="-3430.42" calcext:value-type="float">
                      <text:p>3.430,42-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4" table:style-name="ce9" office:value-type="float" office:value="3680.42" calcext:value-type="float">
                      <text:p>3.680,42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1600 <text:s/>Equipamiento para proceso de l</text:p>
                      </table:table-cell>
                      <table:table-cell table:style-name="ce9" office:value-type="float" office:value="250" calcext:value-type="float">
                        <text:p>25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50" calcext:value-type="float">
                        <text:p>250,00 </text:p>
                      </table:table-cell>
                      <table:table-cell table:style-name="ce9" office:value-type="float" office:value="-3430.42" calcext:value-type="float">
                        <text:p>3.430,42-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3680.42" calcext:value-type="float">
                        <text:p>3.680,42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160000 <text:s/>Equipamiento para proceso de l</text:p>
                        </table:table-cell>
                        <table:table-cell table:style-name="ce9" office:value-type="float" office:value="250" calcext:value-type="float">
                          <text:p>25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50" calcext:value-type="float">
                          <text:p>250,00 </text:p>
                        </table:table-cell>
                        <table:table-cell table:style-name="ce9" office:value-type="float" office:value="-3430.42" calcext:value-type="float">
                          <text:p>3.430,42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3680.42" calcext:value-type="float">
                          <text:p>3.680,4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50" calcext:value-type="float">
                          <text:p>25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50" calcext:value-type="float">
                          <text:p>250,00 </text:p>
                        </table:table-cell>
                        <table:table-cell table:style-name="ce9" office:value-type="float" office:value="-3430.42" calcext:value-type="float">
                          <text:p>3.430,42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3680.42" calcext:value-type="float">
                          <text:p>3.680,4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22 <text:s/>Suministros y otros</text:p>
                    </table:table-cell>
                    <table:table-cell table:style-name="ce9" office:value-type="float" office:value="160950" calcext:value-type="float">
                      <text:p>160.950,00 </text:p>
                    </table:table-cell>
                    <table:table-cell table:style-name="ce9" office:value-type="float" office:value="78000" calcext:value-type="float">
                      <text:p>78.000,00 </text:p>
                    </table:table-cell>
                    <table:table-cell table:style-name="ce9" office:value-type="float" office:value="238950" calcext:value-type="float">
                      <text:p>238.950,00 </text:p>
                    </table:table-cell>
                    <table:table-cell table:style-name="ce9" office:value-type="float" office:value="78187.34" calcext:value-type="float">
                      <text:p>78.187,34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160762.66" calcext:value-type="float">
                      <text:p>160.762,66 </text:p>
                    </table:table-cell>
                    <table:table-cell table:style-name="ce9" office:value-type="float" office:value="92879.74" calcext:value-type="float">
                      <text:p>92.879,74 </text:p>
                    </table:table-cell>
                    <table:table-cell table:style-name="ce9" office:value-type="float" office:value="92851.15" calcext:value-type="float">
                      <text:p>92.851,15 </text:p>
                    </table:table-cell>
                    <table:table-cell table:style-name="ce9" office:value-type="float" office:value="28.59" calcext:value-type="float">
                      <text:p>28,59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000 <text:s/>Material de oficina ordinario</text:p>
                      </table:table-cell>
                      <table:table-cell table:style-name="ce9" office:value-type="float" office:value="500" calcext:value-type="float">
                        <text:p>5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500" calcext:value-type="float">
                        <text:p>500,00 </text:p>
                      </table:table-cell>
                      <table:table-cell table:style-name="ce9" office:value-type="float" office:value="471.41" calcext:value-type="float">
                        <text:p>471,41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3" table:style-name="ce9" office:value-type="float" office:value="28.59" calcext:value-type="float">
                        <text:p>28,59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8.59" calcext:value-type="float">
                        <text:p>28,59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00000 <text:s/>Material de oficina ordinario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471.41" calcext:value-type="float">
                          <text:p>471,41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3" table:style-name="ce9" office:value-type="float" office:value="28.59" calcext:value-type="float">
                          <text:p>28,5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8.59" calcext:value-type="float">
                          <text:p>28,59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00" calcext:value-type="float">
                          <text:p>500,00 </text:p>
                        </table:table-cell>
                        <table:table-cell table:style-name="ce9" office:value-type="float" office:value="471.41" calcext:value-type="float">
                          <text:p>471,41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3" table:style-name="ce9" office:value-type="float" office:value="28.59" calcext:value-type="float">
                          <text:p>28,59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8.59" calcext:value-type="float">
                          <text:p>28,59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001 <text:s/>Prensa, revistas, libros y otr</text:p>
                      </table:table-cell>
                      <table:table-cell table:style-name="ce9" office:value-type="float" office:value="2100" calcext:value-type="float">
                        <text:p>2.1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100" calcext:value-type="float">
                        <text:p>2.1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00100 <text:s/>Prensa, revistas, libros y otr</text:p>
                        </table:table-cell>
                        <table:table-cell table:style-name="ce9" office:value-type="float" office:value="2100" calcext:value-type="float">
                          <text:p>2.1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100" calcext:value-type="float">
                          <text:p>2.1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100" calcext:value-type="float">
                          <text:p>2.1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100" calcext:value-type="float">
                          <text:p>2.1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002 <text:s/>Material informático no inventariable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1553.57" calcext:value-type="float">
                        <text:p>1.553,5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446.43" calcext:value-type="float">
                        <text:p>446,43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00200 <text:s/>Material informático no invent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1553.57" calcext:value-type="float">
                          <text:p>1.553,5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446.43" calcext:value-type="float">
                          <text:p>446,4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1553.57" calcext:value-type="float">
                          <text:p>1.553,5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446.43" calcext:value-type="float">
                          <text:p>446,43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009 <text:s/>Otros suministros no tarifados</text:p>
                      </table:table-cell>
                      <table:table-cell table:style-name="ce9" office:value-type="float" office:value="50" calcext:value-type="float">
                        <text:p>5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50" calcext:value-type="float">
                        <text:p>50,00 </text:p>
                      </table:table-cell>
                      <table:table-cell table:style-name="ce9" office:value-type="float" office:value="-780.34" calcext:value-type="float">
                        <text:p>780,34-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830.34" calcext:value-type="float">
                        <text:p>830,34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00900 <text:s/>Otros suministros no tarifados</text:p>
                        </table:table-cell>
                        <table:table-cell table:style-name="ce9" office:value-type="float" office:value="50" calcext:value-type="float">
                          <text:p>5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0" calcext:value-type="float">
                          <text:p>50,00 </text:p>
                        </table:table-cell>
                        <table:table-cell table:style-name="ce9" office:value-type="float" office:value="-780.34" calcext:value-type="float">
                          <text:p>780,34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830.34" calcext:value-type="float">
                          <text:p>830,3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50" calcext:value-type="float">
                          <text:p>5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0" calcext:value-type="float">
                          <text:p>50,00 </text:p>
                        </table:table-cell>
                        <table:table-cell table:style-name="ce9" office:value-type="float" office:value="-780.34" calcext:value-type="float">
                          <text:p>780,34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830.34" calcext:value-type="float">
                          <text:p>830,3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204 <text:s/>Informáticas</text:p>
                      </table:table-cell>
                      <table:table-cell table:style-name="ce9" office:value-type="float" office:value="200" calcext:value-type="float">
                        <text:p>200,00 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2200" calcext:value-type="float">
                        <text:p>2.200,00 </text:p>
                      </table:table-cell>
                      <table:table-cell table:style-name="ce9" office:value-type="float" office:value="1965.08" calcext:value-type="float">
                        <text:p>1.965,08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234.92" calcext:value-type="float">
                        <text:p>234,92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20400 <text:s/>Informáticas</text:p>
                        </table:table-cell>
                        <table:table-cell table:style-name="ce9" office:value-type="float" office:value="200" calcext:value-type="float">
                          <text:p>2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2200" calcext:value-type="float">
                          <text:p>2.200,00 </text:p>
                        </table:table-cell>
                        <table:table-cell table:style-name="ce9" office:value-type="float" office:value="1965.08" calcext:value-type="float">
                          <text:p>1.965,0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234.92" calcext:value-type="float">
                          <text:p>234,9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" calcext:value-type="float">
                          <text:p>200,00 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2200" calcext:value-type="float">
                          <text:p>2.200,00 </text:p>
                        </table:table-cell>
                        <table:table-cell table:style-name="ce9" office:value-type="float" office:value="1965.08" calcext:value-type="float">
                          <text:p>1.965,0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234.92" calcext:value-type="float">
                          <text:p>234,9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01 <text:s/>Atenciones protocolarias y rep</text:p>
                      </table:table-cell>
                      <table:table-cell table:style-name="ce9" office:value-type="float" office:value="5000" calcext:value-type="float">
                        <text:p>5.000,00 </text:p>
                      </table:table-cell>
                      <table:table-cell table:style-name="ce9" office:value-type="float" office:value="-3000" calcext:value-type="float">
                        <text:p>3.000,00-</text:p>
                      </table:table-cell>
                      <table:table-cell table:number-columns-repeated="2" table:style-name="ce9" office:value-type="float" office:value="2000" calcext:value-type="float">
                        <text:p>2.0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0100 <text:s/>Atenciones protocolarias y rep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-3000" calcext:value-type="float">
                          <text:p>3.000,00-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style-name="ce9" office:value-type="float" office:value="-3000" calcext:value-type="float">
                          <text:p>3.000,00-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02 <text:s/>Publicidad y propaganda</text:p>
                      </table:table-cell>
                      <table:table-cell table:style-name="ce9" office:value-type="float" office:value="20000" calcext:value-type="float">
                        <text:p>20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20000" calcext:value-type="float">
                        <text:p>20.000,00 </text:p>
                      </table:table-cell>
                      <table:table-cell table:style-name="ce9" office:value-type="float" office:value="6009.75" calcext:value-type="float">
                        <text:p>6.009,75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13990.25" calcext:value-type="float">
                        <text:p>13.990,25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0200 <text:s/>Publicidad y propaganda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6009.75" calcext:value-type="float">
                          <text:p>6.009,7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13990.25" calcext:value-type="float">
                          <text:p>13.990,2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6009.75" calcext:value-type="float">
                          <text:p>6.009,7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13990.25" calcext:value-type="float">
                          <text:p>13.990,25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03 <text:s/>Jurídicos y contenciosos</text:p>
                      </table:table-cell>
                      <table:table-cell table:style-name="ce9" office:value-type="float" office:value="100" calcext:value-type="float">
                        <text:p>100,00 </text:p>
                      </table:table-cell>
                      <table:table-cell table:style-name="ce9" office:value-type="float" office:value="5000" calcext:value-type="float">
                        <text:p>5.000,00 </text:p>
                      </table:table-cell>
                      <table:table-cell table:number-columns-repeated="2" table:style-name="ce9" office:value-type="float" office:value="5100" calcext:value-type="float">
                        <text:p>5.1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0300 <text:s/>Jurídicos y contenciosos</text:p>
                        </table:table-cell>
                        <table:table-cell table:style-name="ce9" office:value-type="float" office:value="100" calcext:value-type="float">
                          <text:p>1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5100" calcext:value-type="float">
                          <text:p>5.1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00" calcext:value-type="float">
                          <text:p>100,00 </text:p>
                        </table:table-cell>
                        <table:table-cell table:style-name="ce9" office:value-type="float" office:value="5000" calcext:value-type="float">
                          <text:p>5.000,00 </text:p>
                        </table:table-cell>
                        <table:table-cell table:number-columns-repeated="2" table:style-name="ce9" office:value-type="float" office:value="5100" calcext:value-type="float">
                          <text:p>5.1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06 <text:s/>Reuniones, cursos y conferencias</text:p>
                      </table:table-cell>
                      <table:table-cell table:style-name="ce9" office:value-type="float" office:value="20000" calcext:value-type="float">
                        <text:p>20.000,00 </text:p>
                      </table:table-cell>
                      <table:table-cell table:style-name="ce9" office:value-type="float" office:value="10000" calcext:value-type="float">
                        <text:p>10.000,00 </text:p>
                      </table:table-cell>
                      <table:table-cell table:style-name="ce9" office:value-type="float" office:value="30000" calcext:value-type="float">
                        <text:p>30.000,00 </text:p>
                      </table:table-cell>
                      <table:table-cell table:style-name="ce9" office:value-type="float" office:value="20462.4" calcext:value-type="float">
                        <text:p>20.462,4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9537.6" calcext:value-type="float">
                        <text:p>9.537,60 </text:p>
                      </table:table-cell>
                      <table:table-cell table:number-columns-repeated="2" table:style-name="ce9" office:value-type="float" office:value="7110.84" calcext:value-type="float">
                        <text:p>7.110,84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0600 <text:s/>Reuniones, cursos y conferencias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10000" calcext:value-type="float">
                          <text:p>10.000,00 </text:p>
                        </table:table-cell>
                        <table:table-cell table:style-name="ce9" office:value-type="float" office:value="30000" calcext:value-type="float">
                          <text:p>30.000,00 </text:p>
                        </table:table-cell>
                        <table:table-cell table:style-name="ce9" office:value-type="float" office:value="20462.4" calcext:value-type="float">
                          <text:p>20.462,4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9537.6" calcext:value-type="float">
                          <text:p>9.537,60 </text:p>
                        </table:table-cell>
                        <table:table-cell table:number-columns-repeated="2" table:style-name="ce9" office:value-type="float" office:value="7110.84" calcext:value-type="float">
                          <text:p>7.110,8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00" calcext:value-type="float">
                          <text:p>20.000,00 </text:p>
                        </table:table-cell>
                        <table:table-cell table:style-name="ce9" office:value-type="float" office:value="10000" calcext:value-type="float">
                          <text:p>10.000,00 </text:p>
                        </table:table-cell>
                        <table:table-cell table:style-name="ce9" office:value-type="float" office:value="30000" calcext:value-type="float">
                          <text:p>30.000,00 </text:p>
                        </table:table-cell>
                        <table:table-cell table:style-name="ce9" office:value-type="float" office:value="20462.4" calcext:value-type="float">
                          <text:p>20.462,4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9537.6" calcext:value-type="float">
                          <text:p>9.537,60 </text:p>
                        </table:table-cell>
                        <table:table-cell table:number-columns-repeated="2" table:style-name="ce9" office:value-type="float" office:value="7110.84" calcext:value-type="float">
                          <text:p>7.110,8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09 <text:s/>Otros</text:p>
                      </table:table-cell>
                      <table:table-cell table:style-name="ce9" office:value-type="float" office:value="2000" calcext:value-type="float">
                        <text:p>2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000" calcext:value-type="float">
                        <text:p>2.0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0900 <text:s/>Otros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2000" calcext:value-type="float">
                          <text:p>2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2000" calcext:value-type="float">
                          <text:p>2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613 <text:s/>Gastos de edición y distribuci</text:p>
                      </table:table-cell>
                      <table:table-cell table:style-name="ce9" office:value-type="float" office:value="1000" calcext:value-type="float">
                        <text:p>1.000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000" calcext:value-type="float">
                        <text:p>1.0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61300 <text:s/>Gastos de edición y distribuci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000" calcext:value-type="float">
                          <text:p>1.000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000" calcext:value-type="float">
                          <text:p>1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2706 <text:s/>Estudios, trabajos técnicos y</text:p>
                      </table:table-cell>
                      <table:table-cell table:style-name="ce9" office:value-type="float" office:value="110000" calcext:value-type="float">
                        <text:p>110.000,00 </text:p>
                      </table:table-cell>
                      <table:table-cell table:style-name="ce9" office:value-type="float" office:value="62000" calcext:value-type="float">
                        <text:p>62.000,00 </text:p>
                      </table:table-cell>
                      <table:table-cell table:style-name="ce9" office:value-type="float" office:value="172000" calcext:value-type="float">
                        <text:p>172.000,00 </text:p>
                      </table:table-cell>
                      <table:table-cell table:style-name="ce9" office:value-type="float" office:value="36305.47" calcext:value-type="float">
                        <text:p>36.305,4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135694.53" calcext:value-type="float">
                        <text:p>135.694,53 </text:p>
                      </table:table-cell>
                      <table:table-cell table:number-columns-repeated="2" table:style-name="ce9" office:value-type="float" office:value="70238.37" calcext:value-type="float">
                        <text:p>70.238,37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270600 <text:s/>Estudios, trabajos técnicos y</text:p>
                        </table:table-cell>
                        <table:table-cell table:style-name="ce9" office:value-type="float" office:value="110000" calcext:value-type="float">
                          <text:p>110.000,00 </text:p>
                        </table:table-cell>
                        <table:table-cell table:style-name="ce9" office:value-type="float" office:value="62000" calcext:value-type="float">
                          <text:p>62.000,00 </text:p>
                        </table:table-cell>
                        <table:table-cell table:style-name="ce9" office:value-type="float" office:value="172000" calcext:value-type="float">
                          <text:p>172.000,00 </text:p>
                        </table:table-cell>
                        <table:table-cell table:style-name="ce9" office:value-type="float" office:value="36305.47" calcext:value-type="float">
                          <text:p>36.305,4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35694.53" calcext:value-type="float">
                          <text:p>135.694,53 </text:p>
                        </table:table-cell>
                        <table:table-cell table:number-columns-repeated="2" table:style-name="ce9" office:value-type="float" office:value="70238.37" calcext:value-type="float">
                          <text:p>70.238,3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10000" calcext:value-type="float">
                          <text:p>110.000,00 </text:p>
                        </table:table-cell>
                        <table:table-cell table:style-name="ce9" office:value-type="float" office:value="62000" calcext:value-type="float">
                          <text:p>62.000,00 </text:p>
                        </table:table-cell>
                        <table:table-cell table:style-name="ce9" office:value-type="float" office:value="172000" calcext:value-type="float">
                          <text:p>172.000,00 </text:p>
                        </table:table-cell>
                        <table:table-cell table:style-name="ce9" office:value-type="float" office:value="36305.47" calcext:value-type="float">
                          <text:p>36.305,4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35694.53" calcext:value-type="float">
                          <text:p>135.694,53 </text:p>
                        </table:table-cell>
                        <table:table-cell table:number-columns-repeated="2" table:style-name="ce9" office:value-type="float" office:value="70238.37" calcext:value-type="float">
                          <text:p>70.238,37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23 <text:s/>Indemnizaciones por razón del Servicio</text:p>
                    </table:table-cell>
                    <table:table-cell table:style-name="ce9" office:value-type="float" office:value="11005" calcext:value-type="float">
                      <text:p>11.005,00 </text:p>
                    </table:table-cell>
                    <table:table-cell table:style-name="ce9" office:value-type="float" office:value="43000" calcext:value-type="float">
                      <text:p>43.000,00 </text:p>
                    </table:table-cell>
                    <table:table-cell table:style-name="ce9" office:value-type="float" office:value="54005" calcext:value-type="float">
                      <text:p>54.005,00 </text:p>
                    </table:table-cell>
                    <table:table-cell table:style-name="ce9" office:value-type="float" office:value="32072.86" calcext:value-type="float">
                      <text:p>32.072,86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21932.14" calcext:value-type="float">
                      <text:p>21.932,14 </text:p>
                    </table:table-cell>
                    <table:table-cell table:number-columns-repeated="2" table:style-name="ce9" office:value-type="float" office:value="16993.64" calcext:value-type="float">
                      <text:p>16.993,64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23000 <text:s/>Indemnizaciones por razón del servicio</text:p>
                      </table:table-cell>
                      <table:table-cell table:style-name="ce9" office:value-type="float" office:value="11005" calcext:value-type="float">
                        <text:p>11.005,00 </text:p>
                      </table:table-cell>
                      <table:table-cell table:style-name="ce9" office:value-type="float" office:value="43000" calcext:value-type="float">
                        <text:p>43.000,00 </text:p>
                      </table:table-cell>
                      <table:table-cell table:style-name="ce9" office:value-type="float" office:value="54005" calcext:value-type="float">
                        <text:p>54.005,00 </text:p>
                      </table:table-cell>
                      <table:table-cell table:style-name="ce9" office:value-type="float" office:value="32072.86" calcext:value-type="float">
                        <text:p>32.072,86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21932.14" calcext:value-type="float">
                        <text:p>21.932,14 </text:p>
                      </table:table-cell>
                      <table:table-cell table:number-columns-repeated="2" table:style-name="ce9" office:value-type="float" office:value="16993.64" calcext:value-type="float">
                        <text:p>16.993,64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300000 <text:s/>Indemnizaciones por razón del</text:p>
                        </table:table-cell>
                        <table:table-cell table:style-name="ce9" office:value-type="float" office:value="11000" calcext:value-type="float">
                          <text:p>11.000,00 </text:p>
                        </table:table-cell>
                        <table:table-cell table:style-name="ce9" office:value-type="float" office:value="33000" calcext:value-type="float">
                          <text:p>33.000,00 </text:p>
                        </table:table-cell>
                        <table:table-cell table:style-name="ce9" office:value-type="float" office:value="44000" calcext:value-type="float">
                          <text:p>44.000,00 </text:p>
                        </table:table-cell>
                        <table:table-cell table:style-name="ce9" office:value-type="float" office:value="28894.62" calcext:value-type="float">
                          <text:p>28.894,6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5105.38" calcext:value-type="float">
                          <text:p>15.105,38 </text:p>
                        </table:table-cell>
                        <table:table-cell table:number-columns-repeated="2" table:style-name="ce9" office:value-type="float" office:value="10166.88" calcext:value-type="float">
                          <text:p>10.166,8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11000" calcext:value-type="float">
                          <text:p>11.000,00 </text:p>
                        </table:table-cell>
                        <table:table-cell table:style-name="ce9" office:value-type="float" office:value="33000" calcext:value-type="float">
                          <text:p>33.000,00 </text:p>
                        </table:table-cell>
                        <table:table-cell table:style-name="ce9" office:value-type="float" office:value="44000" calcext:value-type="float">
                          <text:p>44.000,00 </text:p>
                        </table:table-cell>
                        <table:table-cell table:style-name="ce9" office:value-type="float" office:value="28894.62" calcext:value-type="float">
                          <text:p>28.894,62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15105.38" calcext:value-type="float">
                          <text:p>15.105,38 </text:p>
                        </table:table-cell>
                        <table:table-cell table:number-columns-repeated="2" table:style-name="ce9" office:value-type="float" office:value="10166.88" calcext:value-type="float">
                          <text:p>10.166,8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2300001 <text:s/>Indemnizaciones exentas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10000" calcext:value-type="float">
                          <text:p>10.000,00 </text:p>
                        </table:table-cell>
                        <table:table-cell table:style-name="ce9" office:value-type="float" office:value="10005" calcext:value-type="float">
                          <text:p>10.005,00 </text:p>
                        </table:table-cell>
                        <table:table-cell table:style-name="ce9" office:value-type="float" office:value="3178.24" calcext:value-type="float">
                          <text:p>3.178,2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6826.76" calcext:value-type="float">
                          <text:p>6.826,7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10000" calcext:value-type="float">
                          <text:p>10.000,00 </text:p>
                        </table:table-cell>
                        <table:table-cell table:style-name="ce9" office:value-type="float" office:value="10005" calcext:value-type="float">
                          <text:p>10.005,00 </text:p>
                        </table:table-cell>
                        <table:table-cell table:style-name="ce9" office:value-type="float" office:value="3178.24" calcext:value-type="float">
                          <text:p>3.178,24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6826.76" calcext:value-type="float">
                          <text:p>6.826,76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</table:table-row-group>
                <table:table-row table:style-name="ro1">
                  <table:table-cell/>
                  <table:table-cell table:style-name="ce6" office:value-type="string" calcext:value-type="string">
                    <text:p>***** <text:s text:c="4"/>4 <text:s/>TRANSFERENCIAS CORRIENTES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number-columns-repeated="2" table:style-name="ce9" office:value-type="float" office:value="8000" calcext:value-type="float">
                    <text:p>8.000,00 </text:p>
                  </table:table-cell>
                  <table:table-cell table:style-name="ce9" office:value-type="float" office:value="2177.98" calcext:value-type="float">
                    <text:p>2.177,98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number-columns-repeated="2" table:style-name="ce9" office:value-type="float" office:value="5822.02" calcext:value-type="float">
                    <text:p>5.822,02 </text:p>
                  </table:table-cell>
                  <table:table-cell table:number-columns-repeated="3" table:style-name="ce9" office:value-type="float" office:value="0" calcext:value-type="float">
                    <text:p>0,00 </text:p>
                  </table:table-cell>
                  <table:table-cell table:style-name="ce1" table:number-columns-repeated="16372"/>
                </table:table-row>
                <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48 <text:s/>A Familias e Instituciones sin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8000" calcext:value-type="float">
                      <text:p>8.000,00 </text:p>
                    </table:table-cell>
                    <table:table-cell table:style-name="ce9" office:value-type="float" office:value="2177.98" calcext:value-type="float">
                      <text:p>2.177,98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5822.02" calcext:value-type="float">
                      <text:p>5.822,02 </text:p>
                    </table:table-cell>
                    <table:table-cell table:number-columns-repeated="3"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48001 <text:s/>Transf. a familias e Instituc.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8000" calcext:value-type="float">
                        <text:p>8.000,00 </text:p>
                      </table:table-cell>
                      <table:table-cell table:style-name="ce9" office:value-type="float" office:value="2177.98" calcext:value-type="float">
                        <text:p>2.177,98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5822.02" calcext:value-type="float">
                        <text:p>5.822,02 </text:p>
                      </table:table-cell>
                      <table:table-cell table:number-columns-repeated="3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4800100 <text:s/>Transf. a familias e Instituc.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2177.98" calcext:value-type="float">
                          <text:p>2.177,9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822.02" calcext:value-type="float">
                          <text:p>5.822,02 </text:p>
                        </table:table-cell>
                        <table:table-cell table:number-columns-repeated="3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 <text:s text:c="8"/>014G1112 <text:s/>Transferencias Corrientes Parlament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8000" calcext:value-type="float">
                          <text:p>8.000,00 </text:p>
                        </table:table-cell>
                        <table:table-cell table:style-name="ce9" office:value-type="float" office:value="2177.98" calcext:value-type="float">
                          <text:p>2.177,98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822.02" calcext:value-type="float">
                          <text:p>5.822,02 </text:p>
                        </table:table-cell>
                        <table:table-cell table:number-columns-repeated="3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</table:table-row-group>
                <table:table-row table:style-name="ro1">
                  <table:table-cell/>
                  <table:table-cell table:style-name="ce6" office:value-type="string" calcext:value-type="string">
                    <text:p>***** <text:s text:c="4"/>6 <text:s/>INVERSIONES REALES</text:p>
                  </table:table-cell>
                  <table:table-cell table:style-name="ce9" office:value-type="float" office:value="30010" calcext:value-type="float">
                    <text:p>30.010,00 </text:p>
                  </table:table-cell>
                  <table:table-cell table:style-name="ce9" office:value-type="float" office:value="-25000" calcext:value-type="float">
                    <text:p>25.000,00-</text:p>
                  </table:table-cell>
                  <table:table-cell table:style-name="ce9" office:value-type="float" office:value="5010" calcext:value-type="float">
                    <text:p>5.010,00 </text:p>
                  </table:table-cell>
                  <table:table-cell table:style-name="ce9" office:value-type="float" office:value="905.99" calcext:value-type="float">
                    <text:p>905,99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number-columns-repeated="4" table:style-name="ce9" office:value-type="float" office:value="4104.01" calcext:value-type="float">
                    <text:p>4.104,01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style-name="ce1" table:number-columns-repeated="16372"/>
                </table:table-row>
                <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62 <text:s/>Invers. nueva asociada al func</text:p>
                    </table:table-cell>
                    <table:table-cell table:style-name="ce9" office:value-type="float" office:value="10" calcext:value-type="float">
                      <text:p>10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9" office:value-type="float" office:value="10" calcext:value-type="float">
                      <text:p>10,00 </text:p>
                    </table:table-cell>
                    <table:table-cell table:style-name="ce9" office:value-type="float" office:value="-4094.01" calcext:value-type="float">
                      <text:p>4.094,01-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number-columns-repeated="4" table:style-name="ce9" office:value-type="float" office:value="4104.01" calcext:value-type="float">
                      <text:p>4.104,01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62600 <text:s/>Equipamiento para proceso de l</text:p>
                      </table:table-cell>
                      <table:table-cell table:style-name="ce9" office:value-type="float" office:value="5" calcext:value-type="float">
                        <text:p>5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5" calcext:value-type="float">
                        <text:p>5,00 </text:p>
                      </table:table-cell>
                      <table:table-cell table:style-name="ce9" office:value-type="float" office:value="-4099.01" calcext:value-type="float">
                        <text:p>4.099,01-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4" table:style-name="ce9" office:value-type="float" office:value="4104.01" calcext:value-type="float">
                        <text:p>4.104,01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6260000 <text:s/>Equipamiento para proceso de l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-4099.01" calcext:value-type="float">
                          <text:p>4.099,01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4104.01" calcext:value-type="float">
                          <text:p>4.104,01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 <text:s text:c="8"/>216G0215 <text:s/>Inversiones Parlamento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-4099.01" calcext:value-type="float">
                          <text:p>4.099,01-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4" table:style-name="ce9" office:value-type="float" office:value="4104.01" calcext:value-type="float">
                          <text:p>4.104,01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62800 <text:s/>Otros activos materiales</text:p>
                      </table:table-cell>
                      <table:table-cell table:style-name="ce9" office:value-type="float" office:value="5" calcext:value-type="float">
                        <text:p>5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5" calcext:value-type="float">
                        <text:p>5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6280000 <text:s/>Otros activos materiales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" calcext:value-type="float">
                          <text:p>5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 <text:s text:c="8"/>216G0215 <text:s/>Inversiones Parlamento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" calcext:value-type="float">
                          <text:p>5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64 <text:s/>Gastos en inversiones de carác</text:p>
                    </table:table-cell>
                    <table:table-cell table:style-name="ce9" office:value-type="float" office:value="30000" calcext:value-type="float">
                      <text:p>30.000,00 </text:p>
                    </table:table-cell>
                    <table:table-cell table:style-name="ce9" office:value-type="float" office:value="-25000" calcext:value-type="float">
                      <text:p>25.000,00-</text:p>
                    </table:table-cell>
                    <table:table-cell table:number-columns-repeated="2" table:style-name="ce9" office:value-type="float" office:value="5000" calcext:value-type="float">
                      <text:p>5.000,00 </text:p>
                    </table:table-cell>
                    <table:table-cell table:number-columns-repeated="6"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64003 <text:s/>Aplicaciones informáticas</text:p>
                      </table:table-cell>
                      <table:table-cell table:style-name="ce9" office:value-type="float" office:value="30000" calcext:value-type="float">
                        <text:p>30.000,00 </text:p>
                      </table:table-cell>
                      <table:table-cell table:style-name="ce9" office:value-type="float" office:value="-25000" calcext:value-type="float">
                        <text:p>25.000,00-</text:p>
                      </table:table-cell>
                      <table:table-cell table:number-columns-repeated="2" table:style-name="ce9" office:value-type="float" office:value="5000" calcext:value-type="float">
                        <text:p>5.000,00 </text:p>
                      </table:table-cell>
                      <table:table-cell table:number-columns-repeated="6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6400300 <text:s/>Aplicaciones informáticas</text:p>
                        </table:table-cell>
                        <table:table-cell table:style-name="ce9" office:value-type="float" office:value="30000" calcext:value-type="float">
                          <text:p>30.000,00 </text:p>
                        </table:table-cell>
                        <table:table-cell table:style-name="ce9" office:value-type="float" office:value="-25000" calcext:value-type="float">
                          <text:p>25.000,00-</text:p>
                        </table:table-cell>
                        <table:table-cell table:number-columns-repeated="2" table:style-name="ce9" office:value-type="float" office:value="5000" calcext:value-type="float">
                          <text:p>5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6" office:value-type="string" calcext:value-type="string">
                          <text:p>* <text:s text:c="8"/>216G0215 <text:s/>Inversiones Parlamento</text:p>
                        </table:table-cell>
                        <table:table-cell table:style-name="ce9" office:value-type="float" office:value="30000" calcext:value-type="float">
                          <text:p>30.000,00 </text:p>
                        </table:table-cell>
                        <table:table-cell table:style-name="ce9" office:value-type="float" office:value="-25000" calcext:value-type="float">
                          <text:p>25.000,00-</text:p>
                        </table:table-cell>
                        <table:table-cell table:number-columns-repeated="2" table:style-name="ce9" office:value-type="float" office:value="5000" calcext:value-type="float">
                          <text:p>5.000,00 </text:p>
                        </table:table-cell>
                        <table:table-cell table:number-columns-repeated="6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</table:table-row-group>
                <table:table-row table:style-name="ro1">
                  <table:table-cell/>
                  <table:table-cell table:style-name="ce6" office:value-type="string" calcext:value-type="string">
                    <text:p>***** <text:s text:c="4"/>8 <text:s/>ACTIVOS FINANCIEROS</text:p>
                  </table:table-cell>
                  <table:table-cell table:style-name="ce9" office:value-type="float" office:value="5" calcext:value-type="float">
                    <text:p>5,00 </text:p>
                  </table:table-cell>
                  <table:table-cell table:style-name="ce9" office:value-type="float" office:value="0" calcext:value-type="float">
                    <text:p>0,00 </text:p>
                  </table:table-cell>
                  <table:table-cell table:style-name="ce9" office:value-type="float" office:value="5" calcext:value-type="float">
                    <text:p>5,00 </text:p>
                  </table:table-cell>
                  <table:table-cell table:number-columns-repeated="2" table:style-name="ce9" office:value-type="float" office:value="0" calcext:value-type="float">
                    <text:p>0,00 </text:p>
                  </table:table-cell>
                  <table:table-cell table:number-columns-repeated="2" table:style-name="ce9" office:value-type="float" office:value="5" calcext:value-type="float">
                    <text:p>5,00 </text:p>
                  </table:table-cell>
                  <table:table-cell table:number-columns-repeated="3" table:style-name="ce9" office:value-type="float" office:value="0" calcext:value-type="float">
                    <text:p>0,00 </text:p>
                  </table:table-cell>
                  <table:table-cell table:style-name="ce1" table:number-columns-repeated="16372"/>
                </table:table-row>
                <table:table-row-group>
                  <table:table-row table:style-name="ro1">
                    <table:table-cell/>
                    <table:table-cell table:style-name="ce6" office:value-type="string" calcext:value-type="string">
                      <text:p>**** <text:s text:c="5"/>83 <text:s/>Concesión de préstamos fuera d</text:p>
                    </table:table-cell>
                    <table:table-cell table:style-name="ce9" office:value-type="float" office:value="5" calcext:value-type="float">
                      <text:p>5,00 </text:p>
                    </table:table-cell>
                    <table:table-cell table:style-name="ce9" office:value-type="float" office:value="0" calcext:value-type="float">
                      <text:p>0,00 </text:p>
                    </table:table-cell>
                    <table:table-cell table:style-name="ce9" office:value-type="float" office:value="5" calcext:value-type="float">
                      <text:p>5,00 </text:p>
                    </table:table-cell>
                    <table:table-cell table:number-columns-repeated="2" table:style-name="ce9" office:value-type="float" office:value="0" calcext:value-type="float">
                      <text:p>0,00 </text:p>
                    </table:table-cell>
                    <table:table-cell table:number-columns-repeated="2" table:style-name="ce9" office:value-type="float" office:value="5" calcext:value-type="float">
                      <text:p>5,00 </text:p>
                    </table:table-cell>
                    <table:table-cell table:number-columns-repeated="3" table:style-name="ce9" office:value-type="float" office:value="0" calcext:value-type="float">
                      <text:p>0,00 </text:p>
                    </table:table-cell>
                    <table:table-cell table:style-name="ce1" table:number-columns-repeated="16372"/>
                  </table:table-row>
                  <table:table-row-group>
                    <table:table-row table:style-name="ro1">
                      <table:table-cell/>
                      <table:table-cell table:style-name="ce6" office:value-type="string" calcext:value-type="string">
                        <text:p>*** <text:s text:c="6"/>83108 <text:s/>Personal anticipos reintegrables</text:p>
                      </table:table-cell>
                      <table:table-cell table:style-name="ce9" office:value-type="float" office:value="5" calcext:value-type="float">
                        <text:p>5,00 </text:p>
                      </table:table-cell>
                      <table:table-cell table:style-name="ce9" office:value-type="float" office:value="0" calcext:value-type="float">
                        <text:p>0,00 </text:p>
                      </table:table-cell>
                      <table:table-cell table:style-name="ce9" office:value-type="float" office:value="5" calcext:value-type="float">
                        <text:p>5,00 </text:p>
                      </table:table-cell>
                      <table:table-cell table:number-columns-repeated="2" table:style-name="ce9" office:value-type="float" office:value="0" calcext:value-type="float">
                        <text:p>0,00 </text:p>
                      </table:table-cell>
                      <table:table-cell table:number-columns-repeated="2" table:style-name="ce9" office:value-type="float" office:value="5" calcext:value-type="float">
                        <text:p>5,00 </text:p>
                      </table:table-cell>
                      <table:table-cell table:number-columns-repeated="3" table:style-name="ce9" office:value-type="float" office:value="0" calcext:value-type="float">
                        <text:p>0,00 </text:p>
                      </table:table-cell>
                      <table:table-cell table:style-name="ce1" table:number-columns-repeated="16372"/>
                    </table:table-row>
                    <table:table-row-group>
                      <table:table-row table:style-name="ro1">
                        <table:table-cell/>
                        <table:table-cell table:style-name="ce6" office:value-type="string" calcext:value-type="string">
                          <text:p>** <text:s text:c="7"/>8310800 <text:s/>Personal anticipos reintegrables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style-name="ce9" office:value-type="float" office:value="0" calcext:value-type="float">
                          <text:p>0,00 </text:p>
                        </table:table-cell>
                        <table:table-cell table:style-name="ce9" office:value-type="float" office:value="5" calcext:value-type="float">
                          <text:p>5,00 </text:p>
                        </table:table-cell>
                        <table:table-cell table:number-columns-repeated="2" table:style-name="ce9" office:value-type="float" office:value="0" calcext:value-type="float">
                          <text:p>0,00 </text:p>
                        </table:table-cell>
                        <table:table-cell table:number-columns-repeated="2" table:style-name="ce9" office:value-type="float" office:value="5" calcext:value-type="float">
                          <text:p>5,00 </text:p>
                        </table:table-cell>
                        <table:table-cell table:number-columns-repeated="3" table:style-name="ce9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  <table:table-row table:style-name="ro1">
                        <table:table-cell/>
                        <table:table-cell table:style-name="ce7" office:value-type="string" calcext:value-type="string">
                          <text:p>*</text:p>
                        </table:table-cell>
                        <table:table-cell table:style-name="ce10" office:value-type="float" office:value="5" calcext:value-type="float">
                          <text:p>5,00 </text:p>
                        </table:table-cell>
                        <table:table-cell table:style-name="ce10" office:value-type="float" office:value="0" calcext:value-type="float">
                          <text:p>0,00 </text:p>
                        </table:table-cell>
                        <table:table-cell table:style-name="ce10" office:value-type="float" office:value="5" calcext:value-type="float">
                          <text:p>5,00 </text:p>
                        </table:table-cell>
                        <table:table-cell table:number-columns-repeated="2" table:style-name="ce10" office:value-type="float" office:value="0" calcext:value-type="float">
                          <text:p>0,00 </text:p>
                        </table:table-cell>
                        <table:table-cell table:number-columns-repeated="2" table:style-name="ce10" office:value-type="float" office:value="5" calcext:value-type="float">
                          <text:p>5,00 </text:p>
                        </table:table-cell>
                        <table:table-cell table:number-columns-repeated="3" table:style-name="ce10" office:value-type="float" office:value="0" calcext:value-type="float">
                          <text:p>0,00 </text:p>
                        </table:table-cell>
                        <table:table-cell table:style-name="ce1" table:number-columns-repeated="16372"/>
                      </table:table-row>
                    </table:table-row-group>
                  </table:table-row-group>
                </table:table-row-group>
              </table:table-row-group>
            </table:table-row-group>
          </table:table-row-group>
        </table:table-row-group>
        <table:table-row table:style-name="ro3" table:number-rows-repeated="1048409">
          <table:table-cell table:number-columns-repeated="12"/>
          <table:table-cell table:style-name="ce1" table:number-columns-repeated="16372"/>
        </table:table-row>
        <table:table-row table:style-name="ro3">
          <table:table-cell table:number-columns-repeated="12"/>
          <table:table-cell table:style-name="ce1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ourier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">
      <number:number number:decimal-places="2" number:min-decimal-places="2" number:min-integer-digits="1" number:grouping="true"/>
      <number:text> </number:text>
    </number:number-style>
    <number:number-style style:name="N113P0" style:volatile="true">
      <number:number number:decimal-places="2" number:min-decimal-places="2" number:min-integer-digits="1" number:grouping="true"/>
      <number:text> </number:text>
    </number:number-style>
    <number:number-style style:name="N113">
      <number:number number:decimal-places="2" number:min-decimal-places="2" number:min-integer-digits="1" number:grouping="true"/>
      <number:text>-</number:text>
      <style:map style:condition="value()&gt;=0" style:apply-style-name="N113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251cm" fo:margin-bottom="1.251cm" fo:margin-left="1.905cm" fo:margin-right="1.905cm" style:print="charts drawings objects"/>
      <style:header-style>
        <style:header-footer-properties fo:min-height="1.289cm" fo:margin-left="0cm" fo:margin-right="0cm" fo:margin-bottom="0cm"/>
      </style:header-style>
      <style:footer-style>
        <style:header-footer-properties fo:min-height="1.28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1$Windows_X86_64 LibreOffice_project/16e8e36d1610f10597ed778c3dcb0a5aa0ed5d6f</meta:generator>
    <dc:description>last changed on 04/09/2000 _</dc:description>
    <meta:initial-creator>SAP AG</meta:initial-creator>
    <meta:creation-date>1998-10-05T16:14:56Z</meta:creation-date>
    <dc:date>2026-08-06T13:12:04.683409600</dc:date>
    <meta:editing-duration>PT55S</meta:editing-duration>
    <meta:editing-cycles>1</meta:editing-cycles>
    <meta:document-statistic meta:table-count="1" meta:cell-count="1615" meta:object-count="0"/>
    <meta:user-defined meta:name="_AuthorEmail">martin.riesterer@sap.com</meta:user-defined>
    <meta:user-defined meta:name="_AuthorEmailDisplayName">Riesterer, Martin</meta:user-defined>
    <meta:user-defined meta:name="_EmailSubject">VBA Signierrequest</meta:user-defined>
    <meta:user-defined meta:name="_NewReviewCycle"/>
    <meta:user-defined meta:name="_ReviewingToolsShownOnce" meta:value-type="string"/>
  </office:meta>
</office:document-meta>
</file>